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settings.xml" manifest:media-type="text/xml"/>
  <manifest:file-entry manifest:full-path="styles.xml" manifest:media-type="text/xml"/>
  <manifest:file-entry manifest:full-path="media/image12.jpg" manifest:media-type="image/jpeg"/>
  <manifest:file-entry manifest:full-path="media/image13.JPG" manifest:media-type="image/jpeg"/>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text" style:name="a47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72">
      <style:graphic-properties fo:wrap-option="wrap" fo:padding-top="0.05in" fo:padding-bottom="0.05in" fo:padding-left="0.1in" fo:padding-right="0.1in" draw:textarea-vertical-align="top" draw:textarea-horizontal-align="left" draw:fill="solid" draw:fill-color="#fff2cc"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drawing-page" style:name="a473">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74" style:parent-style-name="Graphics">
      <style:graphic-properties draw:fill="none" draw:stroke="none"/>
    </style:style>
    <style:style style:family="drawing-page" style:name="a475">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graphic" style:name="a530">
      <style:graphic-properties fo:wrap-option="wrap" fo:padding-top="0.05in" fo:padding-bottom="0.05in" fo:padding-left="0.1in" fo:padding-right="0.1in" draw:textarea-vertical-align="top" draw:textarea-horizontal-align="left" draw:fill="solid" draw:fill-color="#ffff00"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531">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78">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32" style:parent-style-name="Graphics">
      <style:graphic-properties draw:fill="none" draw:stroke="none"/>
    </style:style>
    <style:style style:family="text" style:name="a47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33" style:parent-style-name="Graphics">
      <style:graphic-properties draw:fill="none" fo:clip="rect(0in, 2.77787in, 0in, 2.14278in)" draw:stroke="solid" svg:stroke-width="0.09722in" svg:stroke-color="#000000" svg:stroke-opacity="100%" draw:stroke-linejoin="miter" svg:stroke-linecap="square"/>
    </style:style>
    <style:style style:family="drawing-page" style:name="a534">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3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7778in" style:font-size-asian="0.27778in" style:font-size-complex="0.27778in" fo:letter-spacing="0in" style:language-complex="he" style:country-complex="IL"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53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37">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9">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0">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1">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2">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4">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5">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6">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8">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9">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3">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5">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0">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1">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8">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2">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49">
      <style:graphic-properties fo:wrap-option="wrap" fo:padding-top="0.05in" fo:padding-bottom="0.05in" fo:padding-left="0.1in" fo:padding-right="0.1in" draw:textarea-vertical-align="top" draw:textarea-horizontal-align="left" draw:fill="solid" draw:fill-color="#ffffff"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603">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4">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5">
      <style:graphic-properties fo:wrap-option="wrap" fo:padding-top="0.05in" fo:padding-bottom="0.05in" fo:padding-left="0.1in" fo:padding-right="0.1in" draw:textarea-vertical-align="top" draw:textarea-horizontal-align="left" draw:fill="solid" draw:fill-color="#ffffff"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drawing-page" style:name="a606">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07" style:parent-style-name="Graphics">
      <style:graphic-properties draw:fill="none" draw:stroke="none"/>
    </style:style>
    <style:style style:family="drawing-page" style:name="a608">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336">
      <style:drawing-page-properties draw:fill="bitmap" draw:fill-image-name="a335" style:repeat="stretch" presentation:transition-type="manual" presentation:transition-speed="slow" smil:type="ellipseWipe" smil:subtype="circl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60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337">
      <style:text-properties fo:font-variant="normal" fo:text-transform="none" fo:color="#ffffff"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1.56944in" style:font-size-asian="1.56944in" style:font-size-complex="1.56944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8">
      <style:paragraph-properties fo:line-height="9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9">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2">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3">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4">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7778in" style:font-size-asian="0.27778in" style:font-size-complex="0.27778in" fo:letter-spacing="0in" style:language-complex="he" style:country-complex="IL"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496">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97">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2">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8">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3">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9">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5">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5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0">
      <style:text-properties fo:font-variant="normal" fo:text-transform="none" fo:color="#ffffff" style:text-line-through-type="none" style:text-line-through-style="none" style:text-line-through-width="auto" style:text-line-through-color="font-color" style:text-position="0% 100%" fo:font-family="Abraham" style:font-family-complex="Abraham" style:font-pitch="variable"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9">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1">
      <style:paragraph-properties fo:line-height="90%" fo:text-align="center" style:tab-stop-distance="1in" fo:margin-left="0in" fo:margin-right="0in" fo:text-indent="0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13">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2">
      <style:text-properties fo:font-variant="normal" fo:text-transform="none" fo:color="#ffffff" style:text-line-through-type="none" style:text-line-through-style="none" style:text-line-through-width="auto" style:text-line-through-color="font-color" style:text-position="0% 100%" fo:font-family="Abraham" style:font-family-complex="Abraham" style:font-pitch="variable"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5">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3">
      <style:paragraph-properties fo:line-height="90%" fo:text-align="center" style:tab-stop-distance="1in" fo:margin-left="0in" fo:margin-right="0in" fo:text-indent="0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16">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44">
      <style:graphic-properties fo:wrap-option="wrap" fo:padding-top="0.05in" fo:padding-bottom="0.05in" fo:padding-left="0.1in" fo:padding-right="0.1in" draw:textarea-vertical-align="top" draw:textarea-horizontal-align="center" draw:fill="solid" draw:fill-color="#385723" draw:opacity="100%" draw:stroke="none" draw:auto-grow-width="false" draw:auto-grow-height="false" style:shrink-to-fit="true"/>
      <style:paragraph-properties style:font-independent-line-spacing="true" style:writing-mode="lr-tb"/>
    </style:style>
    <style:style style:family="paragraph" style:name="a617">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18">
      <style:graphic-properties fo:wrap-option="wrap" fo:padding-top="0.05in" fo:padding-bottom="0.05in" fo:padding-left="0.1in" fo:padding-right="0.1in" draw:textarea-vertical-align="top" draw:textarea-horizontal-align="left" draw:fill="solid" draw:fill-color="#ffffff"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40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46">
      <style:drawing-page-properties draw:fill="bitmap" draw:fill-image-name="a345" style:repeat="stretch" presentation:transition-type="manual" presentation:transition-speed="slow" smil:type="ellipseWipe" smil:subtype="circle"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drawing-page" style:name="a619">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40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7">
      <style:text-properties fo:font-variant="normal" fo:text-transform="none" fo:color="#ffffff"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8">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49">
      <style:graphic-properties fo:wrap-option="wrap" fo:padding-top="0.05in" fo:padding-bottom="0.05in" fo:padding-left="0.1in" fo:padding-right="0.1in" draw:textarea-vertical-align="middle" draw:textarea-horizontal-align="center" draw:fill="solid" draw:fill-color="#ff0000"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text" style:name="a403">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5">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7">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9">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3">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4">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5">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20" style:parent-style-name="Graphics">
      <style:graphic-properties draw:fill="none" draw:stroke="none"/>
    </style:style>
    <style:style style:family="paragraph" style:name="a567">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56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2">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fo:text-shadow="0.02946in 0.02946in 0pc #000000"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350">
      <style:text-properties fo:font-variant="normal" fo:text-transform="none" fo:color="#ffffff"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9">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3">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1">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52">
      <style:graphic-properties fo:wrap-option="wrap" fo:padding-top="0.05in" fo:padding-bottom="0.05in" fo:padding-left="0.1in" fo:padding-right="0.1in" draw:textarea-vertical-align="middle" draw:textarea-horizontal-align="center" draw:fill="solid" draw:fill-color="#ff0000"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3">
      <style:text-properties fo:font-variant="normal" fo:text-transform="none" fo:color="#ffffff"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5">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4">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55">
      <style:graphic-properties fo:wrap-option="wrap" fo:padding-top="0.05in" fo:padding-bottom="0.05in" fo:padding-left="0.1in" fo:padding-right="0.1in" draw:textarea-vertical-align="middle" draw:textarea-horizontal-align="center" draw:fill="solid" draw:fill-color="#ff0000"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text" style:name="a627">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6">
      <style:text-properties fo:font-variant="normal" fo:text-transform="none" fo:color="#ffffff"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8">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7">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29">
      <style:graphic-properties fo:wrap-option="wrap" fo:padding-top="0.05in" fo:padding-bottom="0.05in" fo:padding-left="0.1in" fo:padding-right="0.1in" draw:textarea-vertical-align="top" draw:textarea-horizontal-align="left" draw:fill="solid" draw:fill-color="#ffff00"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41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58">
      <style:graphic-properties fo:wrap-option="wrap" fo:padding-top="0.05in" fo:padding-bottom="0.05in" fo:padding-left="0.1in" fo:padding-right="0.1in" draw:textarea-vertical-align="middle" draw:textarea-horizontal-align="center" draw:fill="solid" draw:fill-color="#00b0f0"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paragraph" style:name="a412">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9">
      <style:text-properties fo:font-variant="normal" fo:text-transform="none" fo:color="#ffffff"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13">
      <style:graphic-properties fo:wrap-option="wrap" fo:padding-top="0.05in" fo:padding-bottom="0.05in" fo:padding-left="0.1in" fo:padding-right="0.1in" draw:textarea-vertical-align="top" draw:textarea-horizontal-align="left" draw:fill="solid" draw:fill-color="#fff2cc"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drawing-page" style:name="a414">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15" style:parent-style-name="Graphics">
      <style:graphic-properties draw:fill="none" draw:stroke="none"/>
    </style:style>
    <style:style style:family="drawing-page" style:name="a416">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1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7778in" style:font-size-asian="0.27778in" style:font-size-complex="0.27778in" fo:letter-spacing="0in" style:language-complex="he" style:country-complex="IL"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419">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2">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73">
      <style:graphic-properties fo:wrap-option="wrap" fo:padding-top="0.05in" fo:padding-bottom="0.05in" fo:padding-left="0.1in" fo:padding-right="0.1in" draw:textarea-vertical-align="top" draw:textarea-horizontal-align="left" draw:fill="solid" draw:fill-color="#ffff00"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drawing-page" style:name="a574">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575" style:parent-style-name="Graphics">
      <style:graphic-properties draw:fill="none" draw:stroke="none"/>
    </style:style>
    <style:style style:family="drawing-page" style:name="a576">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630">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7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graphic" style:name="a631" style:parent-style-name="Graphics">
      <style:graphic-properties draw:fill="none" draw:stroke="none"/>
    </style:style>
    <style:style style:family="text" style:name="a57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32">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60">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79">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graphic" style:name="a361">
      <style:graphic-properties fo:wrap-option="wrap" fo:padding-top="0.05in" fo:padding-bottom="0.05in" fo:padding-left="0.1in" fo:padding-right="0.1in" draw:textarea-vertical-align="middle" draw:textarea-horizontal-align="center" draw:fill="solid" draw:fill-color="#00b0f0"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text" style:name="a362">
      <style:text-properties fo:font-variant="normal" fo:text-transform="none" fo:color="#ffffff"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3">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5">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4">
      <style:graphic-properties fo:wrap-option="wrap" fo:padding-top="0.05in" fo:padding-bottom="0.05in" fo:padding-left="0.1in" fo:padding-right="0.1in" draw:textarea-vertical-align="middle" draw:textarea-horizontal-align="center" draw:fill="solid" draw:fill-color="#ff0000"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text" style:name="a63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5">
      <style:text-properties fo:font-variant="normal" fo:text-transform="none" fo:color="#ffffff"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6">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38">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67">
      <style:graphic-properties fo:wrap-option="wrap" fo:padding-top="0.05in" fo:padding-bottom="0.05in" fo:padding-left="0.1in" fo:padding-right="0.1in" draw:textarea-vertical-align="middle" draw:textarea-horizontal-align="center" draw:fill="solid" draw:fill-color="#00b0f0"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graphic" style:name="a639">
      <style:graphic-properties fo:wrap-option="wrap" fo:padding-top="0.05in" fo:padding-bottom="0.05in" fo:padding-left="0.1in" fo:padding-right="0.1in" draw:textarea-vertical-align="top" draw:textarea-horizontal-align="left" draw:fill="solid" draw:fill-color="#ffffff"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421">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8">
      <style:text-properties fo:font-variant="normal" fo:text-transform="none" fo:color="#ffffff"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2">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9">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3">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5">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7">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9">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1">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3">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5">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40">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641" style:parent-style-name="Graphics">
      <style:graphic-properties draw:fill="none" draw:stroke="none"/>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2">
      <style:text-properties fo:font-variant="normal" fo:text-transform="none" fo:color="#0000ff"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370">
      <style:graphic-properties fo:wrap-option="wrap" fo:padding-top="0.05in" fo:padding-bottom="0.05in" fo:padding-left="0.1in" fo:padding-right="0.1in" draw:textarea-vertical-align="middle" draw:textarea-horizontal-align="center" draw:fill="solid" draw:fill-color="#00b0f0"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3">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1">
      <style:text-properties fo:font-variant="normal" fo:text-transform="none" fo:color="#ffffff"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2">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44">
      <style:graphic-properties fo:wrap-option="wrap" fo:padding-top="0.05in" fo:padding-bottom="0.05in" fo:padding-left="0.1in" fo:padding-right="0.1in" draw:textarea-vertical-align="top" draw:textarea-horizontal-align="center" draw:fill="solid" draw:fill-color="#ffff00"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graphic" style:name="a373">
      <style:graphic-properties fo:wrap-option="wrap" fo:padding-top="0.05in" fo:padding-bottom="0.05in" fo:padding-left="0.1in" fo:padding-right="0.1in" draw:textarea-vertical-align="middle" draw:textarea-horizontal-align="center" draw:fill="solid" draw:fill-color="#ff0000" draw:opacity="100%" draw:stroke="solid" svg:stroke-width="0.01389in" svg:stroke-color="#2f528f" svg:stroke-opacity="100%" draw:stroke-linejoin="miter" svg:stroke-linecap="butt" draw:auto-grow-width="false" draw:auto-grow-height="false"/>
      <style:paragraph-properties style:font-independent-line-spacing="true" style:writing-mode="lr-tb"/>
    </style:style>
    <style:style style:family="drawing-page" style:name="a645">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374">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46" style:parent-style-name="Graphics">
      <style:graphic-properties draw:fill="none" draw:stroke="none"/>
    </style:style>
    <style:style style:family="text" style:name="a37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7778in" style:font-size-asian="0.27778in" style:font-size-complex="0.27778in" fo:letter-spacing="0in" style:language-complex="he" style:country-complex="IL"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43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31">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3">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5">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7">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1">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3">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5">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7">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9">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4">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0">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7">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1">
      <style:graphic-properties fo:wrap-option="wrap" fo:padding-top="0.05in" fo:padding-bottom="0.05in" fo:padding-left="0.1in" fo:padding-right="0.1in" draw:textarea-vertical-align="top" draw:textarea-horizontal-align="left" draw:fill="solid" draw:fill-color="#fff2cc"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38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442">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89">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3" style:parent-style-name="Graphics">
      <style:graphic-properties draw:fill="none" draw:stroke="none"/>
    </style:style>
    <style:style style:family="drawing-page" style:name="a444">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4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7778in" style:font-size-asian="0.27778in" style:font-size-complex="0.27778in" fo:letter-spacing="0in" style:language-complex="he" style:country-complex="IL"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0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7">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2222in" style:font-size-asian="0.22222in" style:font-size-complex="0.22222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9">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4">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05">
      <style:graphic-properties fo:wrap-option="wrap" fo:padding-top="0.05in" fo:padding-bottom="0.05in" fo:padding-left="0.1in" fo:padding-right="0.1in" draw:textarea-vertical-align="top" draw:textarea-horizontal-align="left" draw:fill="solid" draw:fill-color="#fff2cc"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50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6667in" style:font-size-asian="0.16667in" style:font-size-complex="0.16667in" fo:letter-spacing="0in" style:language-complex="he" style:country-complex="IL"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16667in" style:font-size-asian="0.16667in" style:font-size-complex="0.16667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08">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0">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4">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95">
      <style:graphic-properties fo:wrap-option="wrap" fo:padding-top="0.05in" fo:padding-bottom="0.05in" fo:padding-left="0.1in" fo:padding-right="0.1in" draw:textarea-vertical-align="top" draw:textarea-horizontal-align="left" draw:fill="solid" draw:fill-color="#ffffff"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396">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5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7">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98">
      <style:graphic-properties fo:wrap-option="wrap" fo:padding-top="0.05in" fo:padding-bottom="0.05in" fo:padding-left="0.1in" fo:padding-right="0.1in" draw:textarea-vertical-align="top" draw:textarea-horizontal-align="center" draw:fill="solid" draw:fill-color="#ffff00" draw:opacity="100%" draw:stroke="solid" svg:stroke-width="0.01389in" svg:stroke-color="#000000" svg:stroke-opacity="100%" draw:stroke-linejoin="miter" svg:stroke-linecap="butt" draw:auto-grow-width="false" draw:auto-grow-height="true"/>
      <style:paragraph-properties style:font-independent-line-spacing="true" style:writing-mode="lr-tb"/>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single" style:text-underline-style="solid" style:text-underline-width="auto" style:text-underline-color="font-color" fo:font-weight="normal" style:font-weight-asian="normal" style:font-weight-complex="normal" style:text-underline-mode="continuous" style:letter-kerning="true"/>
    </style:style>
    <style:style style:family="text" style:name="a453">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4">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5">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0">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7">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1">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15278in" style:font-size-asian="0.15278in" style:font-size-complex="0.15278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2">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9">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3">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4">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5">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15278in" style:font-size-asian="0.15278in" style:font-size-complex="0.15278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6">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8">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9">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0">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1">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2">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3">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4">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6">
      <style:text-properties fo:font-variant="normal" fo:text-transform="none" fo:color="#00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0">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1">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68">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2">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9">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3">
      <style:text-properties fo:font-variant="normal" fo:text-transform="none" fo:color="#ff0000" style:text-line-through-type="none" style:text-line-through-style="none" style:text-line-through-width="auto" style:text-line-through-color="font-color" style:text-position="0% 100%" fo:font-family="Alef" style:font-family-asian="Calibri" style:font-family-complex="Arial" style:font-family-generic-asian="swiss" style:font-family-generic-complex="swiss" style:font-pitch="variable" style:font-pitch-asian="variable" style:font-pitch-complex="variable" fo:font-size="0.15278in" style:font-size-asian="0.15278in" style:font-size-complex="0.15278in" fo:letter-spacing="0in" fo:language="en" fo:country="US"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4">
      <style:text-properties fo:font-variant="normal" fo:text-transform="none" fo:color="#ff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fo:text-shadow="0.02946in 0.02946in 0pc #000000"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5">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6">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7">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lef" style:font-family-generic="swiss" style:font-family-generic-asian="swiss" style:font-pitch="variable" style:font-pitch-asian="variable" style:font-pitch-complex="variable" fo:font-size="0.15278in" style:font-size-asian="0.15278in" style:font-size-complex="0.152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8">
      <style:text-properties fo:font-variant="normal" fo:text-transform="none" fo:color="#000000" style:text-line-through-type="none" style:text-line-through-style="none" style:text-line-through-width="auto" style:text-line-through-color="font-color" style:text-position="0% 100%" fo:font-family="Calibri" style:font-family-asian="Calibri" style:font-family-complex="Arial" style:font-family-generic="swiss" style:font-family-generic-asian="swiss" style:font-family-generic-complex="swiss" style:font-pitch="variable" style:font-pitch-asian="variable" style:font-pitch-complex="variable" fo:font-size="0.15278in" style:font-size-asian="0.15278in" style:font-size-complex="0.152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9">
      <style:paragraph-properties fo:line-height="105%" fo:text-align="right" style:tab-stop-distance="1in" fo:margin-left="0in" fo:margin-right="0in" fo:text-indent="0in" fo:margin-top="0in" fo:margin-bottom="0.11111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presentation>
      <draw:page draw:name="Slide1" draw:style-name="a336" draw:master-page-name="Master1-Layout1-title-שקופית-כותרת" presentation:presentation-page-layout-name="Master1-PPL1" draw:id="Slide-256">
        <draw:frame draw:id="id63" presentation:style-name="a339" draw:name="כותרת 1" svg:x="1.79798in" svg:y="1.0505in" svg:width="10in" svg:height="1.81076in" presentation:class="title" presentation:placeholder="false">
          <draw:text-box>
            <text:p text:style-name="a338" text:class-names="" text:cond-style-name=""><text:span text:style-name="a337" text:class-names="">תכנון יומי</text:span></text:p>
          </draw:text-box>
          <svg:title/>
          <svg:desc/>
        </draw:frame>
        <draw:frame draw:id="id64" presentation:style-name="a344" draw:name="כותרת משנה 2" svg:x="4.29798in" svg:y="2.86126in" svg:width="5in" svg:height="1.05793in" presentation:class="subtitle" presentation:placeholder="false">
          <draw:text-box>
            <text:p text:style-name="a341" text:class-names="" text:cond-style-name=""><text:span text:style-name="a340" text:class-names="">בשדות פלנדריה – במרחבי הסום</text:span></text:p>
            <text:p text:style-name="a343" text:class-names="" text:cond-style-name=""><text:span text:style-name="a342" text:class-names="">לינה בעיר ליל</text:span></text:p>
          </draw:text-box>
          <svg:title/>
          <svg:desc/>
        </draw:frame>
      </draw:page>
      <draw:page draw:name="Slide23" draw:style-name="a346" draw:master-page-name="Master1-Layout7-blank-ריק" presentation:presentation-page-layout-name="Master1-PPL7" draw:id="Slide-278">
        <draw:custom-shape svg:x="5.58081in" svg:y="0.69697in" svg:width="0.28283in" svg:height="0.26263in" draw:id="id65" draw:style-name="a349" draw:name="אליפסה 1">
          <svg:title/>
          <svg:desc/>
          <text:p text:style-name="a348" text:class-names="" text:cond-style-name=""><text:span text:style-name="a347"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5.17172in" svg:y="1.64141in" svg:width="0.28283in" svg:height="0.26263in" draw:id="id66" draw:style-name="a352" draw:name="אליפסה 2">
          <svg:title/>
          <svg:desc/>
          <text:p text:style-name="a351" text:class-names="" text:cond-style-name=""><text:span text:style-name="a350"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4.77273in" svg:y="0.69697in" svg:width="0.28283in" svg:height="0.26263in" draw:id="id67" draw:style-name="a355" draw:name="אליפסה 3">
          <svg:title/>
          <svg:desc/>
          <text:p text:style-name="a354" text:class-names="" text:cond-style-name=""><text:span text:style-name="a353"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5.39899in" svg:y="1.47474in" svg:width="0.19697in" svg:height="0.16667in" draw:id="id68" draw:style-name="a358" draw:name="אליפסה 5">
          <svg:title/>
          <svg:desc/>
          <text:p text:style-name="a357" text:class-names="" text:cond-style-name=""><text:span text:style-name="a356"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6.13131in" svg:y="1.29545in" svg:width="0.28283in" svg:height="0.26263in" draw:id="id69" draw:style-name="a361" draw:name="אליפסה 6">
          <svg:title/>
          <svg:desc/>
          <text:p text:style-name="a360" text:class-names="" text:cond-style-name=""><text:span text:style-name="a359"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4.91414in" svg:y="2.28283in" svg:width="0.25757in" svg:height="0.25253in" draw:id="id70" draw:style-name="a364" draw:name="אליפסה 7">
          <svg:title/>
          <svg:desc/>
          <text:p text:style-name="a363" text:class-names="" text:cond-style-name=""><text:span text:style-name="a36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mirror-vertical="true">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4.94444in" svg:y="2.0808in" svg:width="0.19697in" svg:height="0.16667in" draw:id="id71" draw:style-name="a367" draw:name="אליפסה 8">
          <svg:title/>
          <svg:desc/>
          <text:p text:style-name="a366" text:class-names="" text:cond-style-name=""><text:span text:style-name="a36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5.88384in" svg:y="2.59091in" svg:width="0.19697in" svg:height="0.16667in" draw:id="id72" draw:style-name="a370" draw:name="אליפסה 9">
          <svg:title/>
          <svg:desc/>
          <text:p text:style-name="a369" text:class-names="" text:cond-style-name=""><text:span text:style-name="a368"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6.82829in" svg:y="1.77273in" svg:width="0.28283in" svg:height="0.26263in" draw:id="id73" draw:style-name="a373" draw:name="אליפסה 10">
          <svg:title/>
          <svg:desc/>
          <text:p text:style-name="a372" text:class-names="" text:cond-style-name=""><text:span text:style-name="a371"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page>
      <draw:page draw:name="Slide2" draw:style-name="a374" draw:master-page-name="Master1-Layout7-blank-ריק" presentation:presentation-page-layout-name="Master1-PPL7" draw:id="Slide-257">
        <draw:frame draw:id="id74" draw:style-name="a395" draw:name="תיבת טקסט 4" svg:x="1.28182in" svg:y="0.6597in" svg:width="11.09318in" svg:height="3.12565in">
          <draw:text-box>
            <text:p text:style-name="a377" text:class-names="" text:cond-style-name=""><text:span text:style-name="a375" text:class-names="">יום 1&gt; תל אביב - בריסל - שדות פלנדריה</text:span><text:span text:style-name="a376" text:class-names=""/></text:p>
            <text:p text:style-name="a381" text:class-names="" text:cond-style-name=""><text:span text:style-name="a378" text:class-names="">ניפגש בשדה התעופה, ונטוס לבריסל (</text:span><text:span text:style-name="a379" text:class-names="">Brussels</text:span><text:span text:style-name="a380" text:class-names="">), בירת בלגיה.<text:s text:c="1"/></text:span></text:p>
            <text:p text:style-name="a383" text:class-names="" text:cond-style-name=""><text:span text:style-name="a382" text:class-names=""/></text:p>
            <text:p text:style-name="a391" text:class-names="" text:cond-style-name=""><text:span text:style-name="a384" text:class-names="">לאחר הנחיתה נעשה דרכנו מערבה, לכיוון איפר (</text:span><text:span text:style-name="a385" text:class-names="">Ypres</text:span><text:span text:style-name="a386" text:class-names="">), עיר במערב פלנדריה (</text:span><text:span text:style-name="a387" text:class-names="">Flandria</text:span><text:span text:style-name="a388" text:class-names="">) שבצפון בלגיה. פרסומה של איפר בא לה בעקבות מלחמת העולם הראשונה, עת סבלו העיר וסביבותיה מקרבות עזים שניטשו בין הצבא הגרמני לבין צבאות מדינות ההסכמה. בשעות הערב נגיע למלוננו באזור איפר.</text:span><text:span text:style-name="a389" text:class-names=""><text:line-break/></text:span><text:span text:style-name="a390" text:class-names=""/></text:p>
            <text:p text:style-name="a394" text:class-names="" text:cond-style-name=""><text:span text:style-name="a392" text:class-names="">ארוחת ערב ולינה במלון. <text:s text:c="1"/></text:span><text:span text:style-name="a393" text:class-names=""/></text:p>
          </draw:text-box>
          <svg:title/>
          <svg:desc/>
        </draw:frame>
        <draw:frame draw:id="id75" draw:style-name="a398" draw:name="תיבת טקסט 6" svg:x="8.05682in" svg:y="4.09091in" svg:width="4.32727in" svg:height="0.40391in">
          <draw:text-box>
            <text:p text:style-name="a397" text:class-names="" text:cond-style-name=""><text:span text:style-name="a396" text:class-names="">1 LY 333/ 15JUN <text:s text:c="1"/>TLVBRU <text:s text:c="1"/>1430 <text:s text:c="1"/>1825</text:span></text:p>
          </draw:text-box>
          <svg:title/>
          <svg:desc/>
        </draw:frame>
        <draw:frame draw:id="id76" draw:style-name="a413" draw:name="תיבת טקסט 7" svg:x="1.29318in" svg:y="4.77182in" svg:width="11.09318in" svg:height="2.02388in">
          <draw:text-box>
            <text:p text:style-name="a401" text:class-names="" text:cond-style-name=""><text:span text:style-name="a399" text:class-names="">יום 1&gt; תל אביב - בריסל - שדות פלנדריה</text:span><text:span text:style-name="a400" text:class-names=""/></text:p>
            <text:p text:style-name="a405" text:class-names="" text:cond-style-name=""><text:span text:style-name="a402" text:class-names="">ניפגש בשדה התעופה, ונטוס לבריסל (</text:span><text:span text:style-name="a403" text:class-names="">Brussels</text:span><text:span text:style-name="a404" text:class-names="">), בירת בלגיה.<text:s text:c="1"/></text:span></text:p>
            <text:p text:style-name="a409" text:class-names="" text:cond-style-name=""><text:span text:style-name="a406" text:class-names="">לאחר הנחיתה נעשה דרכנו מערבה, לכיוון העיר הצרפתית ליל, שם נלון בלילות הבאים</text:span><text:span text:style-name="a407" text:class-names=""><text:line-break/></text:span><text:span text:style-name="a408" text:class-names=""/></text:p>
            <text:p text:style-name="a412" text:class-names="" text:cond-style-name=""><text:span text:style-name="a410" text:class-names="">ארוחת ערב ולינה במלון. <text:s text:c="1"/></text:span><text:span text:style-name="a411" text:class-names=""/></text:p>
          </draw:text-box>
          <svg:title/>
          <svg:desc/>
        </draw:frame>
      </draw:page>
      <draw:page draw:name="Slide16" draw:style-name="a414" draw:master-page-name="Master1-Layout7-blank-ריק" presentation:presentation-page-layout-name="Master1-PPL7" draw:id="Slide-271">
        <draw:frame draw:id="id77" draw:style-name="a415" draw:name="תמונה 2" svg:x="0.34375in" svg:y="0.35417in" svg:width="12.64583in" svg:height="6.79167in" style:rel-width="scale" style:rel-height="scale">
          <draw:image xlink:href="media/image1.png" xlink:type="simple" xlink:show="embed" xlink:actuate="onLoad"/>
          <svg:title/>
          <svg:desc/>
        </draw:frame>
      </draw:page>
      <draw:page draw:name="Slide3" draw:style-name="a416" draw:master-page-name="Master1-Layout7-blank-ריק" presentation:presentation-page-layout-name="Master1-PPL7" draw:id="Slide-258">
        <draw:frame draw:id="id78" draw:style-name="a441" draw:name="תיבת טקסט 2" svg:x="0.50909in" svg:y="1.20972in" svg:width="12.1in" svg:height="3.44372in">
          <draw:text-box>
            <text:p text:style-name="a419" text:class-names="" text:cond-style-name=""><text:span text:style-name="a417" text:class-names="">יום 2&gt; המרוץ אל הים - דיקסמאוד - דנקרק<text:s text:c="1"/></text:span><text:span text:style-name="a418" text:class-names=""/></text:p>
            <text:p text:style-name="a429" text:class-names="" text:cond-style-name=""><text:span text:style-name="a420" text:class-names="">לאחר ארוחת הבוקר נצא להכיר את קו החזית, לאורכו נערכו קרבות אכזריים ביותר. נבקר ברחבי מובלעת איפר. נתחיל את טיולנו<text:s text:c="1"/></text:span><text:span text:style-name="a421" text:class-names="">בחוות אֶסקְס (</text:span><text:span text:style-name="a422" text:class-names="">Essex Farm</text:span><text:span text:style-name="a423" text:class-names="">),<text:s text:c="1"/></text:span><text:span text:style-name="a424" text:class-names="">מקום בו שהה הרופא הצבאי הקנדי ג'ון מֶק'קריי (</text:span><text:span text:style-name="a425" text:class-names="">John McCrae</text:span><text:span text:style-name="a426" text:class-names="">), בו כתב את הפואמה המפורסמת שלו: "בשדות פלנדריה" (</text:span><text:span text:style-name="a427" text:class-names="">In Flanders Fields</text:span><text:span text:style-name="a428" text:class-names="">).</text:span></text:p>
            <text:p text:style-name="a433" text:class-names="" text:cond-style-name=""><text:span text:style-name="a430" text:class-names="">נמשיך צפונה אל<text:s text:c="1"/></text:span><text:span text:style-name="a431" text:class-names="">קו החפירות הבלגיות<text:s text:c="1"/></text:span><text:span text:style-name="a432" text:class-names="">ונדון בפלישת גרמניה לבלגיה, ובבלימת תכנית שליפן הגרמנית, לניצחון מהיר בחזית המערבית נגד צרפת.<text:s text:c="1"/></text:span></text:p>
            <text:p text:style-name="a437" text:class-names="" text:cond-style-name=""><text:span text:style-name="a434" text:class-names="">במידת הזמן נגיע אל<text:s text:c="1"/></text:span><text:span text:style-name="a435" text:class-names="">דנקרק, עיר נמל צרפתית</text:span><text:span text:style-name="a436" text:class-names="">, ונעמוד על חשיבתה הן במלה"ע 1 והן בשנייה. ערי הנמל הבלגיות שוכנות על קו התעלה הבריטית בנופים מרשימים של גאות ושפל. בדרכנו נחלוף ע"פ עיירות קטנות.<text:s text:c="1"/></text:span></text:p>
            <text:p text:style-name="a440" text:class-names="" text:cond-style-name=""><text:span text:style-name="a438" text:class-names="">נשוב לליל לארוחת ערב ולינה.</text:span><text:span text:style-name="a439" text:class-names=""/></text:p>
          </draw:text-box>
          <svg:title/>
          <svg:desc/>
        </draw:frame>
      </draw:page>
      <draw:page draw:name="Slide15" draw:style-name="a442" draw:master-page-name="Master1-Layout7-blank-ריק" presentation:presentation-page-layout-name="Master1-PPL7" draw:id="Slide-270">
        <draw:frame draw:id="id79" draw:style-name="a443" draw:name="תמונה 2" svg:x="3.84545in" svg:y="0.22187in" svg:width="9.25455in" svg:height="7.05625in" style:rel-width="scale" style:rel-height="scale">
          <draw:image xlink:href="media/image2.png" xlink:type="simple" xlink:show="embed" xlink:actuate="onLoad"/>
          <svg:title/>
          <svg:desc/>
        </draw:frame>
      </draw:page>
      <draw:page draw:name="Slide4" draw:style-name="a444" draw:master-page-name="Master1-Layout7-blank-ריק" presentation:presentation-page-layout-name="Master1-PPL7" draw:id="Slide-259">
        <draw:frame draw:id="id80" draw:style-name="a472" draw:name="תיבת טקסט 2" svg:x="0.32576in" svg:y="0.57378in" svg:width="12.68182in" svg:height="4.36261in">
          <draw:text-box>
            <text:p text:style-name="a447" text:class-names="" text:cond-style-name=""><text:span text:style-name="a445" text:class-names="">יום 3 &gt; מובלעת איפר<text:s text:c="1"/></text:span><text:span text:style-name="a446" text:class-names=""/></text:p>
            <text:p text:style-name="a457" text:class-names="" text:cond-style-name=""><text:span text:style-name="a448" text:class-names="">לאחר ארוחת הבוקר נבקר<text:s text:c="1"/></text:span><text:span text:style-name="a449" text:class-names="">במוזיאון הזיכרון פָּשנְדֵייל 1917<text:s text:c="1"/></text:span><text:span text:style-name="a450" text:class-names="">(</text:span><text:span text:style-name="a451" text:class-names="">Memorial Museum Passchendaele 1917</text:span><text:span text:style-name="a452" text:class-names="">). במהלך הביקור ניחשף לדמויות החיילים, ללבושם, לציודם האישי, לכלי הנשק שלהם. נסייר בבונקרים ותעלות בהם שהו חודשים ארוכים. נבקר בית העלמין הצבאי<text:s text:c="1"/></text:span><text:span text:style-name="a453" text:class-names="">טיין קוט (</text:span><text:span text:style-name="a454" text:class-names="">Tyne Cot Cemetary</text:span><text:span text:style-name="a455" text:class-names="">),<text:s text:c="1"/></text:span><text:span text:style-name="a456" text:class-names="">השומר על מנוחתם של 12,000 חיילים בריטיים.<text:s text:c="1"/></text:span></text:p>
            <text:p text:style-name="a463" text:class-names="" text:cond-style-name=""><text:span text:style-name="a458" text:class-names="">נמשיך אל העיירה הציורית והידידותית<text:s text:c="1"/></text:span><text:span text:style-name="a459" text:class-names="">לָאנְחמאָרק (</text:span><text:span text:style-name="a460" text:class-names="">Langemark</text:span><text:span text:style-name="a461" text:class-names="">).<text:s text:c="1"/></text:span><text:span text:style-name="a462" text:class-names="">נבקר באנדרטה ייחודית לזכר חללי הקרבות הגרמנים. נמשיך בלב נופים חקלאיים ושדרות עצים אל גבעה- 60, סביבה נערכו קרבות כבדים ביותר. נצא לשוטט בשבילי הגבעה, החושפים מעת לעת תעלות ומכתשי פגזים. ננסה להתייחד עם תחושות הלוחמים שהסתערו שוב ושוב אל האויב, בפקודות הגנרלים.<text:s text:c="1"/></text:span></text:p>
            <text:p text:style-name="a468" text:class-names="" text:cond-style-name=""><text:span text:style-name="a464" text:class-names="">לעת צהריים נשוב אל איפר עצמה ונסייר בעיר היפה<text:s text:c="1"/></text:span><text:span text:style-name="a465" text:class-names="">היא שבה מגדלים, כנסיות, תעלות מים וסמטאות ציוריות ואולם בעבר, חזית עקובה מדם. נראה את שער מֶנֶן (</text:span><text:span text:style-name="a466" text:class-names="">Menin Gate</text:span><text:span text:style-name="a467" text:class-names="">) ההיסטורי, המנציח את נעדרי קרבות איפר, נראה את הכיכר הראשית ואת אולם הבדים ההיסטורי מן המאה ה- 14, נמשיך אל קתדרלת העיר ואל "שוק הדגים" לשעבר. נטייל להנאתנו בין הסמטאות ונוכל לטעום שוקולדים מעולים מן השוקולטריות הרבות שבסביבה.<text:s text:c="1"/></text:span></text:p>
            <text:p text:style-name="a471" text:class-names="" text:cond-style-name=""><text:span text:style-name="a469" text:class-names="">חזרה לליל - ארוחת ערב ולינה.<text:s text:c="1"/></text:span><text:span text:style-name="a470" text:class-names=""/></text:p>
          </draw:text-box>
          <svg:title/>
          <svg:desc/>
        </draw:frame>
      </draw:page>
      <draw:page draw:name="Slide17" draw:style-name="a473" draw:master-page-name="Master1-Layout7-blank-ריק" presentation:presentation-page-layout-name="Master1-PPL7" draw:id="Slide-272">
        <draw:frame draw:id="id81" draw:style-name="a474" draw:name="תמונה 2" svg:x="0.43177in" svg:y="0.2916in" svg:width="9.47733in" svg:height="6.75386in" style:rel-width="scale" style:rel-height="scale">
          <draw:image xlink:href="media/image3.png" xlink:type="simple" xlink:show="embed" xlink:actuate="onLoad"/>
          <svg:title/>
          <svg:desc/>
        </draw:frame>
      </draw:page>
      <draw:page draw:name="Slide5" draw:style-name="a475" draw:master-page-name="Master1-Layout7-blank-ריק" presentation:presentation-page-layout-name="Master1-PPL7" draw:id="Slide-260">
        <draw:frame draw:id="id82" draw:style-name="a505" draw:name="תיבת טקסט 2" svg:x="0.98835in" svg:y="0.14087in" svg:width="11.63636in" svg:height="4.652in">
          <draw:text-box>
            <text:p text:style-name="a478" text:class-names="" text:cond-style-name=""><text:span text:style-name="a476" text:class-names="">יום 4&gt; הקרבות מדרום למובלעת</text:span><text:span text:style-name="a477" text:class-names=""/></text:p>
            <text:p text:style-name="a488" text:class-names="" text:cond-style-name=""><text:span text:style-name="a479" text:class-names="">ניפרד מאיפר ונפנה דרומה. לכל אורך הכביש בו אנו נוסעים התנהלה בעבר מערכה כבדה ביותר, אליה נוכל להתוודע בביקורינו בעיירה<text:s text:c="1"/></text:span><text:span text:style-name="a480" text:class-names="">מֶסֵין (</text:span><text:span text:style-name="a481" text:class-names="">Messene</text:span><text:span text:style-name="a482" text:class-names="">),<text:s text:c="1"/></text:span><text:span text:style-name="a483" text:class-names="">המספרת רבות. נציץ במרכז המבקרים הקטן, ונוכל להצטלם ליד הפסל המרגש, המנציח את אירוע "הפסקת האש של חג המולד 1914", מהאירועים המרגשים ביותר במלחמה. <text:s text:c="1"/>נמשיך אל אי פארק השלום האירי <text:s text:c="1"/></text:span><text:span text:style-name="a484" text:class-names="">(</text:span><text:span text:style-name="a485" text:class-names="">Ireland Peace Park</text:span><text:span text:style-name="a486" text:class-names="">)<text:s text:c="1"/></text:span><text:span text:style-name="a487" text:class-names="">בו נדגיש את תרומתם של בני אירלנד ומאבקה של בריטניה. נציין גם את "התקוממות חג-הפסחא" שהתרחשה בדבלין ב- 1916, כהזדמנות לאירים להיפרע מן השלטון ארוך השנים של האנגלים על אירלנד.<text:s text:c="1"/></text:span></text:p>
            <text:p text:style-name="a491" text:class-names="" text:cond-style-name=""><text:span text:style-name="a489" text:class-names="">נמשיך אל ציון "אוּפָ"א"<text:s text:c="1"/></text:span><text:span text:style-name="a490" text:class-names="">- התאחדות הכדורגל האירופאית, המנציחה את משחק הכדורגל ההיסטורי שנערך בין חיילים בריטים וגרמנים, במהלך הפסקת האש של חג המולד. באתר המרגש - שרידי תעלות, שדות מעובדים ושדרות עצים, בית עלמין צנוע לצד בריכת מים קטנה.<text:s text:c="1"/></text:span></text:p>
            <text:p text:style-name="a496" text:class-names="" text:cond-style-name=""><text:span text:style-name="a492" text:class-names="">נמשיך אל אנדרטת פְלוגְסְטירְט (</text:span><text:span text:style-name="a493" text:class-names="">Plogstirt Monument</text:span><text:span text:style-name="a494" text:class-names="">) <text:s text:c="1"/></text:span><text:span text:style-name="a495" text:class-names="">המנציחה את זכרם של אלפי חללים בלתי מזוהים. כעת נחצה את הגבול לצרפת.<text:s text:c="1"/></text:span></text:p>
            <text:p text:style-name="a501" text:class-names="" text:cond-style-name=""><text:span text:style-name="a497" text:class-names="">נבקר במתחם אדיר על רכס ווימי (</text:span><text:span text:style-name="a498" text:class-names="">Vimy Ridge</text:span><text:span text:style-name="a499" text:class-names="">).<text:s text:c="1"/></text:span><text:span text:style-name="a500" text:class-names="">במקום בו נערך קרב מכריע בין חיילים קנדים לגרמנים, פזורים מאות מכתשים פעורים, שרידי תעלות ומונומנט עצום.<text:s text:c="1"/></text:span></text:p>
            <text:p text:style-name="a504" text:class-names="" text:cond-style-name=""><text:span text:style-name="a502" text:class-names="">לעת אחה"צ נשוב למלון בליל</text:span><text:span text:style-name="a503" text:class-names=""/></text:p>
          </draw:text-box>
          <svg:title/>
          <svg:desc/>
        </draw:frame>
        <draw:frame draw:id="id83" draw:style-name="a530" draw:name="תיבת טקסט 2" svg:x="0.98835in" svg:y="5.04473in" svg:width="11.63636in" svg:height="2.3144in">
          <draw:text-box>
            <text:p text:style-name="a508" text:class-names="" text:cond-style-name=""><text:span text:style-name="a506" text:class-names="">יום 4&gt; ליל – מסין – פלוגסטירט - ליל</text:span><text:span text:style-name="a507" text:class-names=""/></text:p>
            <text:p text:style-name="a518" text:class-names="" text:cond-style-name=""><text:span text:style-name="a509" text:class-names="">ניפרד מאיפר ונפנה דרומה. לכל אורך הכביש בו אנו נוסעים התנהלה בעבר מערכה כבדה ביותר, אליה נוכל להתוודע בביקורינו בעיירה<text:s text:c="1"/></text:span><text:span text:style-name="a510" text:class-names="">מֶסֵין (</text:span><text:span text:style-name="a511" text:class-names="">Messene</text:span><text:span text:style-name="a512" text:class-names="">),<text:s text:c="1"/></text:span><text:span text:style-name="a513" text:class-names="">המספרת רבות. נציץ במרכז המבקרים הקטן, ונוכל להצטלם ליד הפסל המרגש, המנציח את אירוע "הפסקת האש של חג המולד 1914", מהאירועים המרגשים ביותר במלחמה. <text:s text:c="1"/>נמשיך אל אי פארק השלום האירי <text:s text:c="1"/></text:span><text:span text:style-name="a514" text:class-names="">(</text:span><text:span text:style-name="a515" text:class-names="">Ireland Peace Park</text:span><text:span text:style-name="a516" text:class-names="">)<text:s text:c="1"/></text:span><text:span text:style-name="a517" text:class-names="">בו נדגיש את תרומתם של בני אירלנד ומאבקה של בריטניה. נציין גם את "התקוממות חג-הפסחא" שהתרחשה בדבלין ב- 1916, כהזדמנות לאירים להיפרע מן השלטון ארוך השנים של האנגלים על אירלנד.<text:s text:c="1"/></text:span></text:p>
            <text:p text:style-name="a521" text:class-names="" text:cond-style-name=""><text:span text:style-name="a519" text:class-names="">נמשיך אל ציון "אוּפָ"א"<text:s text:c="1"/></text:span><text:span text:style-name="a520" text:class-names="">- התאחדות הכדורגל האירופאית, המנציחה את משחק הכדורגל ההיסטורי שנערך בין חיילים בריטים וגרמנים, במהלך הפסקת האש של חג המולד. באתר המרגש - שרידי תעלות, שדות מעובדים ושדרות עצים, בית עלמין צנוע לצד בריכת מים קטנה.<text:s text:c="1"/></text:span></text:p>
            <text:p text:style-name="a526" text:class-names="" text:cond-style-name=""><text:span text:style-name="a522" text:class-names="">נמשיך אל אנדרטת פְלוגְסְטירְט (</text:span><text:span text:style-name="a523" text:class-names="">Plogstirt Monument</text:span><text:span text:style-name="a524" text:class-names="">) <text:s text:c="1"/></text:span><text:span text:style-name="a525" text:class-names="">המנציחה את זכרם של אלפי חללים בלתי מזוהים. כעת נחצה את הגבול לצרפת.<text:s text:c="1"/></text:span></text:p>
            <text:p text:style-name="a529" text:class-names="" text:cond-style-name=""><text:span text:style-name="a527" text:class-names="">לעת אחה"צ נשוב למלון בליל</text:span><text:span text:style-name="a528" text:class-names=""/></text:p>
          </draw:text-box>
          <svg:title/>
          <svg:desc/>
        </draw:frame>
      </draw:page>
      <draw:page draw:name="Slide18" draw:style-name="a531" draw:master-page-name="Master1-Layout7-blank-ריק" presentation:presentation-page-layout-name="Master1-PPL7" draw:id="Slide-273">
        <draw:frame draw:id="id84" draw:style-name="a532" draw:name="תמונה 2" svg:x="0.32639in" svg:y="0.08892in" svg:width="5.73724in" svg:height="7.22784in" style:rel-width="scale" style:rel-height="scale">
          <draw:image xlink:href="media/image4.png" xlink:type="simple" xlink:show="embed" xlink:actuate="onLoad"/>
          <svg:title/>
          <svg:desc/>
        </draw:frame>
        <draw:frame draw:id="id85" draw:style-name="a533" draw:name="תמונה 4" svg:x="6.45455in" svg:y="0.25293in" svg:width="5.27275in" svg:height="6.99414in" style:rel-width="scale" style:rel-height="scale">
          <draw:image xlink:href="media/image5.png" xlink:type="simple" xlink:show="embed" xlink:actuate="onLoad"/>
          <svg:title/>
          <svg:desc/>
        </draw:frame>
      </draw:page>
      <draw:page draw:name="Slide6" draw:style-name="a534" draw:master-page-name="Master1-Layout7-blank-ריק" presentation:presentation-page-layout-name="Master1-PPL7" draw:id="Slide-261">
        <draw:frame draw:id="id86" draw:style-name="a549" draw:name="תיבת טקסט 2" svg:x="0.37576in" svg:y="0.28536in" svg:width="12.58182in" svg:height="3.01345in">
          <draw:text-box>
            <text:p text:style-name="a537" text:class-names="" text:cond-style-name=""><text:span text:style-name="a535" text:class-names="">יום 5&gt; אראס והסביבה</text:span><text:span text:style-name="a536" text:class-names=""/></text:p>
            <text:p text:style-name="a541" text:class-names="" text:cond-style-name=""><text:span text:style-name="a538" text:class-names="">נבקר במחצבות ווֶלינגטון (</text:span><text:span text:style-name="a539" text:class-names="">Wellington Quarry</text:span><text:span text:style-name="a540" text:class-names="">). במקום זה, שנחצב בעמל רב, חיו חיילים בריטים מתחת לפני האדמה, ויצאו לקרב על אראס. נמשיך אל מרכז העיר. נבקר בכיכר המרכזית, נצפה אל קתדראלת העיר, נחלוף על פני הסיטדלה ונוכל לשוב ולבקר באנדרטת אראס, לזכר הנופלים.</text:span></text:p>
            <text:p text:style-name="a545" text:class-names="" text:cond-style-name=""><text:span text:style-name="a542" text:class-names="">אחרי הפסקת צהריים ניסע אל העיר המקסימה קָמְבְּרֵה (</text:span><text:span text:style-name="a543" text:class-names="">Cambrei</text:span><text:span text:style-name="a544" text:class-names="">) שהייתה עדה לקרב הטנקים הגדול ביותר שנערך בשדותיה, במלחמת העולם הראשונה. נסייר ליד שער העיר מימי הביניים, דרך רחובה הראשי, דרך כנסיותיה וחנויותיה.</text:span></text:p>
            <text:p text:style-name="a548" text:class-names="" text:cond-style-name=""><text:span text:style-name="a546" text:class-names="">בדרכנו חזרה למלון ננסה להכיר טנק בריטי ישן מדגם "מארק 4", אשר השתתף בקרבות, נפגע, נקבר עם השנים עמוק באדמה ולאחרונה "נשלף" ומוצג לקהל. ארוחת ערב ולינה באזור אראס.<text:s text:c="1"/></text:span><text:span text:style-name="a547" text:class-names=""/></text:p>
          </draw:text-box>
          <svg:title/>
          <svg:desc/>
        </draw:frame>
        <draw:frame draw:id="id87" draw:style-name="a573" draw:name="תיבת טקסט 2" svg:x="0.37576in" svg:y="3.98601in" svg:width="12.58182in" svg:height="3.01345in">
          <draw:text-box>
            <text:p text:style-name="a552" text:class-names="" text:cond-style-name=""><text:span text:style-name="a550" text:class-names="">יום 5&gt; אראס והסביבה</text:span><text:span text:style-name="a551" text:class-names=""/></text:p>
            <text:p text:style-name="a561" text:class-names="" text:cond-style-name=""><text:span text:style-name="a553" text:class-names="">נתחיל בווימי רידג'<text:s text:c="1"/></text:span><text:span text:style-name="a554" text:class-names="">- נבקר<text:s text:c="1"/></text:span><text:span text:style-name="a555" text:class-names="">במחצבות ווֶלינגטון<text:s text:c="1"/></text:span><text:span text:style-name="a556" text:class-names="">(</text:span><text:span text:style-name="a557" text:class-names="">Wellington Quarry</text:span><text:span text:style-name="a558" text:class-names="">). במקום זה, שנחצב בעמל רב, חיו חיילים בריטים מתחת לפני האדמה, ויצאו לקרב על אראס. נמשיך אל מרכז העיר.<text:s text:c="1"/></text:span><text:span text:style-name="a559" text:class-names="">נבקר בכיכר המרכזית</text:span><text:span text:style-name="a560" text:class-names="">, נצפה אל קתדראלת העיר, נחלוף על פני הסיטדלה ונוכל לשוב ולבקר באנדרטת אראס, לזכר הנופלים.</text:span></text:p>
            <text:p text:style-name="a567" text:class-names="" text:cond-style-name=""><text:span text:style-name="a562" text:class-names="">אחרי הפסקת צהריים ניסע אל<text:s text:c="1"/></text:span><text:span text:style-name="a563" text:class-names="">העיר המקסימה קָמְבְּרֵה (</text:span><text:span text:style-name="a564" text:class-names="">Cambrei</text:span><text:span text:style-name="a565" text:class-names="">)<text:s text:c="1"/></text:span><text:span text:style-name="a566" text:class-names="">שהייתה עדה לקרב הטנקים הגדול ביותר שנערך בשדותיה, במלחמת העולם הראשונה. נסייר ליד שער העיר מימי הביניים, דרך רחובה הראשי, דרך כנסיותיה וחנויותיה.</text:span></text:p>
            <text:p text:style-name="a572" text:class-names="" text:cond-style-name=""><text:span text:style-name="a568" text:class-names="">בדרכנו חזרה למלון ננסה<text:s text:c="1"/></text:span><text:span text:style-name="a569" text:class-names="">להכיר טנק בריטי ישן מדגם "מארק 4",<text:s text:c="1"/></text:span><text:span text:style-name="a570" text:class-names="">אשר השתתף בקרבות, נפגע, נקבר עם השנים עמוק באדמה ולאחרונה "נשלף" ומוצג לקהל. חזרה לליל</text:span><text:span text:style-name="a571" text:class-names=""/></text:p>
          </draw:text-box>
          <svg:title/>
          <svg:desc/>
        </draw:frame>
      </draw:page>
      <draw:page draw:name="Slide19" draw:style-name="a574" draw:master-page-name="Master1-Layout7-blank-ריק" presentation:presentation-page-layout-name="Master1-PPL7" draw:id="Slide-274">
        <draw:frame draw:id="id88" draw:style-name="a575" draw:name="תמונה 2" svg:x="6.00589in" svg:y="0.12273in" svg:width="6.994in" svg:height="7.25455in" style:rel-width="scale" style:rel-height="scale">
          <draw:image xlink:href="media/image6.png" xlink:type="simple" xlink:show="embed" xlink:actuate="onLoad"/>
          <svg:title/>
          <svg:desc/>
        </draw:frame>
      </draw:page>
      <draw:page draw:name="Slide7" draw:style-name="a576" draw:master-page-name="Master1-Layout7-blank-ריק" presentation:presentation-page-layout-name="Master1-PPL7" draw:id="Slide-262">
        <draw:frame draw:id="id89" draw:style-name="a605" draw:name="תיבת טקסט 2" svg:x="0.46672in" svg:y="0.25496in" svg:width="12.62727in" svg:height="4.36261in">
          <draw:text-box>
            <text:p text:style-name="a579" text:class-names="" text:cond-style-name=""><text:span text:style-name="a577" text:class-names="">יום 6&gt; ליל - סום - אמיין<text:s text:c="1"/></text:span><text:span text:style-name="a578" text:class-names=""/></text:p>
            <text:p text:style-name="a583" text:class-names="" text:cond-style-name=""><text:span text:style-name="a580" text:class-names="">נקדיש את היום לסיור בעקבות ראשית הקרב על הסום (</text:span><text:span text:style-name="a581" text:class-names="">Battle of the Somme</text:span><text:span text:style-name="a582" text:class-names="">). זהו יום מרגש ומטלטל במיוחד. הקרב על הום היה אחד מהבולטים והעקובים מדם, במלחמה. ב- 1 ביולי 1916, בשעה 07:30, שרקו המשרוקיות לעשרות אלפי חיילים להסתער לעבר שוחות הגרמנים מנגד. מכאן ואילך התרחש טבח שאין שני לו, "היום הנורא ביותר של הצבא הבריטי".<text:s text:c="1"/></text:span></text:p>
            <text:p text:style-name="a593" text:class-names="" text:cond-style-name=""><text:span text:style-name="a584" text:class-names="">נצא לבּוּמונְט-הָאמֶל (</text:span><text:span text:style-name="a585" text:class-names="">Beaumont-Hamel</text:span><text:span text:style-name="a586" text:class-names="">). במקום, אנדרטה לזכר חיילי ניו-פאונלנד (</text:span><text:span text:style-name="a587" text:class-names="">Newfoundland Memorial</text:span><text:span text:style-name="a588" text:class-names="">), כיום קנדה. נצעד בין שוחות הבריטים דרך שטח ההפקר אל עבר שוחות הגרמנים, וננסה לחוות את אימת המסתערים והמתגוננים כאחד. באתר המרגש נוכל לחוש שדה קרב אמיתי.</text:span><text:span text:style-name="a589" text:class-names=""><text:line-break/></text:span><text:span text:style-name="a590" text:class-names="">נמשיך אל טיפוואָל (</text:span><text:span text:style-name="a591" text:class-names="">Thiepval Memorial to the Missing of the Somme</text:span><text:span text:style-name="a592" text:class-names="">), מונומנט היסטורי אדיר ממדים המנציח כ- 73,000 לוחמים שמקום קבורתם לא נודע.</text:span></text:p>
            <text:p text:style-name="a599" text:class-names="" text:cond-style-name=""><text:span text:style-name="a594" text:class-names="">מכאן נמשיך אל העיירה לה-בואסיל, בה נשתמר מכתש ענק שנוצר ע"י מטען חבלה בן 27 טונות, וסימן את תחילת הקרב על הסום. נבקר במוזיאון הסום (</text:span><text:span text:style-name="a595" text:class-names="">Somme Museum</text:span><text:span text:style-name="a596" text:class-names="">) , בעיירה אלבר (</text:span><text:span text:style-name="a597" text:class-names="">Albert</text:span><text:span text:style-name="a598" text:class-names="">).</text:span></text:p>
            <text:p text:style-name="a604" text:class-names="" text:cond-style-name=""><text:span text:style-name="a600" text:class-names="">נמשיך בנסיעה לעבר העיר אמיין (</text:span><text:span text:style-name="a601" text:class-names="">Amiens</text:span><text:span text:style-name="a602" text:class-names="">). לינה באזור אמיין.<text:s text:c="1"/></text:span><text:span text:style-name="a603" text:class-names=""/></text:p>
          </draw:text-box>
          <svg:title/>
          <svg:desc/>
        </draw:frame>
      </draw:page>
      <draw:page draw:name="Slide20" draw:style-name="a606" draw:master-page-name="Master1-Layout7-blank-ריק" presentation:presentation-page-layout-name="Master1-PPL7" draw:id="Slide-275">
        <draw:frame draw:id="id90" draw:style-name="a607" draw:name="תמונה 2" svg:x="5.80162in" svg:y="0.10455in" svg:width="7.26713in" svg:height="7.29091in" style:rel-width="scale" style:rel-height="scale">
          <draw:image xlink:href="media/image7.png" xlink:type="simple" xlink:show="embed" xlink:actuate="onLoad"/>
          <svg:title/>
          <svg:desc/>
        </draw:frame>
      </draw:page>
      <draw:page draw:name="Slide8" draw:style-name="a608" draw:master-page-name="Master1-Layout7-blank-ריק" presentation:presentation-page-layout-name="Master1-PPL7" draw:id="Slide-263">
        <draw:frame draw:id="id91" draw:style-name="a618" draw:name="תיבת טקסט 2" svg:x="0.82424in" svg:y="0.4782in" svg:width="12.01818in" svg:height="1.91168in">
          <draw:text-box>
            <text:p text:style-name="a611" text:class-names="" text:cond-style-name=""><text:span text:style-name="a609" text:class-names="">יום 7&gt; אמיין וסביבתה</text:span><text:span text:style-name="a610" text:class-names=""/></text:p>
            <text:p text:style-name="a613" text:class-names="" text:cond-style-name=""><text:span text:style-name="a612" text:class-names="">העיר, המונה כ- 120,000 תושבים, היא בירת חבל הסום. את היום נקדיש לביקורים ולזמן חופשי.</text:span></text:p>
            <text:p text:style-name="a617" text:class-names="" text:cond-style-name=""><text:span text:style-name="a614" text:class-names="">נצא לסיור ברחבי העיר. נחלוף על פני בית העירייה, היכל הצדק, נטייל במדרחוב הראשי ונבקר בקתדרלה עוצרת הנשימה של אמיין. מכאן נמשיך רגלית אל רובע "סן לו"- המוכר כוונציה הקטנה. בתים עתיקים וציוריים לגדות תעלות מים, שפע גלריות ובתי קפה יקבלו את פנינו. נוכל אף לשוט בסירות בתעלות הנהר הסום.<text:s text:c="1"/></text:span><text:span text:style-name="a615" text:class-names="">ארוחת ערב ולינה באזור אמיין.</text:span><text:span text:style-name="a616" text:class-names=""/></text:p>
          </draw:text-box>
          <svg:title/>
          <svg:desc/>
        </draw:frame>
      </draw:page>
      <draw:page draw:name="Slide22" draw:style-name="a619" draw:master-page-name="Master1-Layout7-blank-ריק" presentation:presentation-page-layout-name="Master1-PPL7" draw:id="Slide-277">
        <draw:frame draw:id="id92" draw:style-name="a620" draw:name="תמונה 2" svg:x="0.45087in" svg:y="0.92233in" svg:width="8.87679in" svg:height="6.13107in" style:rel-width="scale" style:rel-height="scale">
          <draw:image xlink:href="media/image8.png" xlink:type="simple" xlink:show="embed" xlink:actuate="onLoad"/>
          <svg:title/>
          <svg:desc/>
        </draw:frame>
        <draw:frame draw:id="id93" draw:style-name="a629" draw:name="תיבת טקסט 2" svg:x="3.10094in" svg:y="0.28457in" svg:width="9.86769in" svg:height="1.27553in">
          <draw:text-box>
            <text:p text:style-name="a623" text:class-names="" text:cond-style-name=""><text:span text:style-name="a621" text:class-names="">יום 7&gt; אמיין - סן קנטיין – קומפיין - אמיין</text:span><text:span text:style-name="a622" text:class-names=""/></text:p>
            <text:p text:style-name="a625" text:class-names="" text:cond-style-name=""><text:span text:style-name="a624" text:class-names="">העיר, המונה כ- 120,000 תושבים, היא בירת חבל הסום. את היום נקדיש לביקורים ולזמן חופשי.</text:span></text:p>
            <text:p text:style-name="a628" text:class-names="" text:cond-style-name=""><text:span text:style-name="a626" text:class-names="">סן קנטיין – קומפיין - אמיין</text:span><text:span text:style-name="a627" text:class-names=""/></text:p>
          </draw:text-box>
          <svg:title/>
          <svg:desc/>
        </draw:frame>
      </draw:page>
      <draw:page draw:name="Slide21" draw:style-name="a630" draw:master-page-name="Master1-Layout7-blank-ריק" presentation:presentation-page-layout-name="Master1-PPL7" draw:id="Slide-276">
        <draw:frame draw:id="id94" draw:style-name="a631" draw:name="תמונה 2" svg:x="2.88422in" svg:y="0in" svg:width="7.5649in" svg:height="7.5in" style:rel-width="scale" style:rel-height="scale">
          <draw:image xlink:href="media/image9.png" xlink:type="simple" xlink:show="embed" xlink:actuate="onLoad"/>
          <svg:title/>
          <svg:desc/>
        </draw:frame>
      </draw:page>
      <draw:page draw:name="Slide9" draw:style-name="a632" draw:master-page-name="Master1-Layout7-blank-ריק" presentation:presentation-page-layout-name="Master1-PPL7" draw:id="Slide-264">
        <draw:frame draw:id="id95" draw:style-name="a639" draw:name="תיבת טקסט 2" svg:x="4.66982in" svg:y="0.39395in" svg:width="8.41818in" svg:height="1.48141in">
          <draw:text-box>
            <text:p text:style-name="a635" text:class-names="" text:cond-style-name=""><text:span text:style-name="a633" text:class-names="">יום 8&gt; אמיין - בריסל - תל אביב<text:s text:c="1"/></text:span><text:span text:style-name="a634" text:class-names=""/></text:p>
            <text:p text:style-name="a638" text:class-names="" text:cond-style-name=""><text:span text:style-name="a636" text:class-names="">עם בוקר נעזוב את המלון ונצא לכיוון בריסל. בדרכנו עוד נספיק לבקר בכמה מאתרי הקרבות המאוחרים של החזית הדרמטית הזאת. <text:s text:c="1"/>נמשיך לבריסל, נגיע לשדה התעופה ובשעה היעודה – נטוס הביתה מלאי רשמים מסעירים וחוויות ייחודיות ושדה תעופה.</text:span><text:span text:style-name="a637" text:class-names=""/></text:p>
          </draw:text-box>
          <svg:title/>
          <svg:desc/>
        </draw:frame>
      </draw:page>
      <draw:page draw:name="Slide10" draw:style-name="a640" draw:master-page-name="Master1-Layout7-blank-ריק" presentation:presentation-page-layout-name="Master1-PPL7" draw:id="Slide-265">
        <draw:frame draw:id="id96" draw:style-name="a641" draw:name="תמונה 2" svg:x="0.23465in" svg:y="0.3in" svg:width="11.1491in" svg:height="6.9in" style:rel-width="scale" style:rel-height="scale">
          <draw:image xlink:href="media/image10.png" xlink:type="simple" xlink:show="embed" xlink:actuate="onLoad"/>
          <svg:title/>
          <svg:desc/>
        </draw:frame>
        <draw:frame draw:id="id97" draw:style-name="a644" draw:name="תיבת טקסט 3" svg:x="8.54545in" svg:y="4.98182in" svg:width="4.32727in" svg:height="0.40391in">
          <draw:text-box>
            <text:p text:style-name="a643" text:class-names="" text:cond-style-name=""><text:span text:style-name="a642" text:class-names="">2 LY 332/ 22JUN <text:s text:c="1"/>BRUTLV <text:s text:c="2"/>1930 <text:s text:c="1"/>0055</text:span></text:p>
          </draw:text-box>
          <svg:title/>
          <svg:desc/>
        </draw:frame>
      </draw:page>
      <draw:page draw:name="Slide11" draw:style-name="a645" draw:master-page-name="Master1-Layout7-blank-ריק" presentation:presentation-page-layout-name="Master1-PPL7" draw:id="Slide-266">
        <draw:frame draw:id="id98" draw:style-name="a646" draw:name="תמונה 2" svg:x="0.4072in" svg:y="0.60909in" svg:width="10.71265in" svg:height="6.6in" style:rel-width="scale" style:rel-height="scale">
          <draw:image xlink:href="media/image11.png" xlink:type="simple" xlink:show="embed" xlink:actuate="onLoad"/>
          <svg:title/>
          <svg:desc/>
        </draw:frame>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שקופית כותרת">
      <presentation:placeholder presentation:object="title" svg:x="1.66667in" svg:y="1.22743in" svg:width="10in" svg:height="2.61111in"/>
      <presentation:placeholder presentation:object="subtitle" svg:x="1.66667in" svg:y="3.93924in" svg:width="10in" svg:height="1.81076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2" style:display-name="כותרת ותוכן">
      <presentation:placeholder presentation:object="title" svg:x="0.91667in" svg:y="0.39931in" svg:width="11.5in" svg:height="1.44965in"/>
      <presentation:placeholder presentation:object="object" svg:x="0.91667in" svg:y="1.99653in" svg:width="11.5in" svg:height="4.75868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3" style:display-name="כותרת מקטע עליונה">
      <presentation:placeholder presentation:object="title" svg:x="0.90972in" svg:y="1.86979in" svg:width="11.5in" svg:height="3.11979in"/>
      <presentation:placeholder presentation:object="outline" svg:x="0.90972in" svg:y="5.0191in" svg:width="11.5in" svg:height="1.64062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4" style:display-name="שני תכנים">
      <presentation:placeholder presentation:object="title" svg:x="0.91667in" svg:y="0.39931in" svg:width="11.5in" svg:height="1.44965in"/>
      <presentation:placeholder presentation:object="object" svg:x="0.91667in" svg:y="1.99653in" svg:width="5.66667in" svg:height="4.75868in"/>
      <presentation:placeholder presentation:object="object" svg:x="6.75in" svg:y="1.99653in" svg:width="5.66667in" svg:height="4.75868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5" style:display-name="השוואה">
      <presentation:placeholder presentation:object="title" svg:x="0.9184in" svg:y="0.39931in" svg:width="11.5in" svg:height="1.44965in"/>
      <presentation:placeholder presentation:object="outline" svg:x="0.9184in" svg:y="1.83854in" svg:width="5.64062in" svg:height="0.90104in"/>
      <presentation:placeholder presentation:object="object" svg:x="0.9184in" svg:y="2.73958in" svg:width="5.64062in" svg:height="4.02951in"/>
      <presentation:placeholder presentation:object="outline" svg:x="6.75in" svg:y="1.83854in" svg:width="5.6684in" svg:height="0.90104in"/>
      <presentation:placeholder presentation:object="object" svg:x="6.75in" svg:y="2.73958in" svg:width="5.6684in" svg:height="4.02951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6" style:display-name="כותרת בלבד">
      <presentation:placeholder presentation:object="title" svg:x="0.91667in" svg:y="0.39931in" svg:width="11.5in" svg:height="1.44965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7" style:display-name="ריק">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8" style:display-name="תוכן עם כיתוב">
      <presentation:placeholder presentation:object="title" svg:x="0.9184in" svg:y="0.5in" svg:width="4.30035in" svg:height="1.75in"/>
      <presentation:placeholder presentation:object="object" svg:x="5.6684in" svg:y="1.07986in" svg:width="6.75in" svg:height="5.32986in"/>
      <presentation:placeholder presentation:object="outline" svg:x="0.9184in" svg:y="2.25in" svg:width="4.30035in" svg:height="4.1684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9" style:display-name="תמונה עם כיתוב">
      <presentation:placeholder presentation:object="title" svg:x="0.9184in" svg:y="0.5in" svg:width="4.30035in" svg:height="1.75in"/>
      <presentation:placeholder presentation:object="graphic" svg:x="5.6684in" svg:y="1.07986in" svg:width="6.75in" svg:height="5.32986in"/>
      <presentation:placeholder presentation:object="outline" svg:x="0.9184in" svg:y="2.25in" svg:width="4.30035in" svg:height="4.1684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10" style:display-name="כותרת וטקסט אנכי">
      <presentation:placeholder presentation:object="title" svg:x="0.91667in" svg:y="0.39931in" svg:width="11.5in" svg:height="1.44965in"/>
      <presentation:placeholder presentation:object="outline" svg:x="0.91667in" svg:y="1.99653in" svg:width="11.5in" svg:height="4.75868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presentation-page-layout style:name="Master1-PPL11" style:display-name="כותרת אנכית וטקסט">
      <presentation:placeholder presentation:object="title" svg:x="9.54167in" svg:y="0.39931in" svg:width="2.875in" svg:height="6.3559in"/>
      <presentation:placeholder presentation:object="outline" svg:x="0.91667in" svg:y="0.39931in" svg:width="8.45833in" svg:height="6.3559in"/>
      <presentation:placeholder presentation:object="date-time" svg:x="9.41667in" svg:y="6.95139in" svg:width="3in" svg:height="0.39931in"/>
      <presentation:placeholder presentation:object="footer" svg:x="4.41667in" svg:y="6.95139in" svg:width="4.5in" svg:height="0.39931in"/>
      <presentation:placeholder presentation:object="page-number" svg:x="0.91667in" svg:y="6.95139in" svg:width="3in" svg:height="0.39931in"/>
    </style:presentation-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fill-image draw:name="a345" xlink:href="media/image12.jpg" xlink:show="embed" xlink:actuate="onLoad"/>
    <draw:fill-image draw:name="a335" xlink:href="media/image13.JPG" xlink:show="embed" xlink:actuate="onLoad"/>
  </office:styles>
  <office:automatic-styles>
    <style:page-layout style:name="pageLayout1">
      <style:page-layout-properties fo:page-width="13.33333in" fo:page-height="7.5in" style:print-orientation="landscape" style:register-truth-ref-style-name=""/>
    </style:page-layout>
    <style:page-layout style:name="pageLayout3">
      <style:page-layout-properties fo:page-width="7.5in" fo:page-height="10in" style:print-orientation="portrait" style:register-truth-ref-style-name=""/>
    </style:page-layout>
    <style:style style:family="drawing-page" style:name="a95">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79">
      <style:paragraph-properties fo:line-height="90%" fo:text-align="right" style:tab-stop-distance="1in" fo:margin-left="1.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61111in" style:font-size-asian="0.61111in" style:font-size-complex="0.61111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99">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8889in" style:font-size-asian="0.38889in" style:font-size-complex="0.38889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
      <style:paragraph-properties fo:line-height="90%" fo:text-align="right" style:tab-stop-distance="1in" fo:margin-left="2.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5">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1">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0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89">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06">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09">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90">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92">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3">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95">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61111in" style:font-size-asian="0.61111in" style:font-size-complex="0.61111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212">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9">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14">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17">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20">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21">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44444in" style:font-size-asian="0.44444in" style:font-size-complex="0.44444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2">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3">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24">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44444in" style:font-size-asian="0.44444in" style:font-size-complex="0.44444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
      <style:paragraph-properties fo:line-height="90%" fo:text-align="right" style:tab-stop-distance="1in" fo:margin-left="0.25in" fo:margin-right="0in" fo:text-indent="-0.25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8889in" style:font-size-asian="0.38889in" style:font-size-complex="0.38889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
      <style:paragraph-properties fo:line-height="90%" fo:text-align="right" style:tab-stop-distance="1in" fo:margin-left="0.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
      <style:paragraph-properties fo:line-height="90%" fo:text-align="right" style:tab-stop-distance="1in" fo:margin-left="1.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
      <style:paragraph-properties fo:line-height="90%" fo:text-align="right" style:tab-stop-distance="1in" fo:margin-left="1.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7">
      <style:paragraph-properties fo:line-height="90%" fo:text-align="right" style:tab-stop-distance="1in" fo:margin-left="2.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
      <style:paragraph-properties fo:line-height="90%" fo:text-align="right" style:tab-stop-distance="1in" fo:margin-left="1.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
      <style:paragraph-properties fo:line-height="90%" fo:text-align="right" style:tab-stop-distance="1in" fo:margin-left="1.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
      <style:paragraph-properties fo:line-height="90%" fo:text-align="right" style:tab-stop-distance="1in" fo:margin-left="2.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40">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2222in" style:font-size-asian="0.22222in" style:font-size-complex="0.22222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
      <style:paragraph-properties fo:line-height="90%" fo:text-align="right" style:tab-stop-distance="1in" fo:margin-left="0in" fo:margin-right="0in" fo:text-indent="0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44">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6">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0">
      <style:paragraph-properties fo:line-height="90%" fo:text-align="right" style:tab-stop-distance="1in" fo:margin-left="0.25in" fo:margin-right="0in" fo:text-indent="-0.25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8">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3">
      <style:paragraph-properties fo:line-height="90%" fo:text-align="right" style:tab-stop-distance="1in" fo:margin-left="0.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6">
      <style:paragraph-properties fo:line-height="90%" fo:text-align="right" style:tab-stop-distance="1in" fo:margin-left="1.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4">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
      <style:paragraph-properties fo:line-height="90%" fo:text-align="right" style:tab-stop-distance="1in" fo:margin-left="1.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7">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5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51">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54">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55">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44444in" style:font-size-asian="0.44444in" style:font-size-complex="0.44444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7">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44444in" style:font-size-asian="0.44444in" style:font-size-complex="0.44444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90%" fo:text-align="right" style:tab-stop-distance="1in" fo:margin-left="2.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9">
      <style:paragraph-properties fo:line-height="90%" fo:text-align="right" style:tab-stop-distance="1in" fo:margin-left="0in" fo:margin-right="0in" fo:text-indent="0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0">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1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1">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83333in" style:font-size-asian="0.83333in" style:font-size-complex="0.8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8889in" style:font-size-asian="0.38889in" style:font-size-complex="0.38889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9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6">
      <style:paragraph-properties fo:line-height="90%" fo:text-align="right" style:tab-stop-distance="1in" fo:margin-left="0.25in" fo:margin-right="0in" fo:text-indent="-0.25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3">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34">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
      <style:paragraph-properties fo:line-height="90%" fo:text-align="center" style:tab-stop-distance="1in" fo:margin-left="0in" fo:margin-right="0in" fo:text-indent="0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9">
      <style:paragraph-properties fo:line-height="90%" fo:text-align="right" style:tab-stop-distance="1in" fo:margin-left="0.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37">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1">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2222in" style:font-size-asian="0.22222in" style:font-size-complex="0.22222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
      <style:paragraph-properties fo:line-height="90%" fo:text-align="right" style:tab-stop-distance="1in" fo:margin-left="0in" fo:margin-right="0in" fo:text-indent="0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5">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1">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22">
      <style:paragraph-properties fo:line-height="90%" fo:text-align="right" style:tab-stop-distance="1in" fo:margin-left="1.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9">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4">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25">
      <style:paragraph-properties fo:line-height="90%" fo:text-align="right" style:tab-stop-distance="1in" fo:margin-left="1.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28">
      <style:paragraph-properties fo:line-height="90%" fo:text-align="right" style:tab-stop-distance="1in" fo:margin-left="2.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47">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61111in" style:font-size-asian="0.61111in" style:font-size-complex="0.61111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70">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72">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3">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75">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6">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61111in" style:font-size-asian="0.61111in" style:font-size-complex="0.61111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77">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8">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279">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8889in" style:font-size-asian="0.38889in" style:font-size-complex="0.38889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0">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135">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8889in" style:font-size-asian="0.38889in" style:font-size-complex="0.38889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
      <style:paragraph-properties fo:line-height="90%" fo:text-align="right" style:tab-stop-distance="1in" fo:margin-left="0.25in" fo:margin-right="0in" fo:text-indent="-0.25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3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38">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
      <style:paragraph-properties fo:line-height="90%" fo:text-align="right" style:tab-stop-distance="1in" fo:margin-left="0.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
      <style:paragraph-properties fo:line-height="90%" fo:text-align="right" style:tab-stop-distance="1in" fo:margin-left="1.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90%" fo:text-align="right" style:tab-stop-distance="1in" fo:margin-left="0.25in" fo:margin-right="0in" fo:text-indent="-0.25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3">
      <style:paragraph-properties fo:line-height="90%" fo:text-align="right" style:tab-stop-distance="1in" fo:margin-left="0.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5">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6">
      <style:paragraph-properties fo:line-height="90%" fo:text-align="right" style:tab-stop-distance="1in" fo:margin-left="1.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41">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300">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8">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0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42">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61111in" style:font-size-asian="0.61111in" style:font-size-complex="0.61111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9">
      <style:paragraph-properties fo:line-height="90%" fo:text-align="right" style:tab-stop-distance="1in" fo:margin-left="1.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2">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3">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61">
      <style:paragraph-properties fo:line-height="90%" fo:text-align="right" style:tab-stop-distance="1in" fo:margin-left="1.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45">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6">
      <style:paragraph-properties fo:line-height="90%" fo:text-align="right" style:tab-stop-distance="1in" fo:margin-left="0in" fo:margin-right="0in" fo:text-indent="0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05">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6">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61111in" style:font-size-asian="0.61111in" style:font-size-complex="0.61111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
      <style:paragraph-properties fo:line-height="90%" fo:text-align="right" style:tab-stop-distance="1in" fo:margin-left="2.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7">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49">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8889in" style:font-size-asian="0.38889in" style:font-size-complex="0.38889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08">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tb-rl"/>
    </style:style>
    <style:style style:family="presentation" style:name="a6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09">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8889in" style:font-size-asian="0.38889in" style:font-size-complex="0.38889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1">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2">
      <style:paragraph-properties fo:line-height="90%" fo:text-align="right" style:tab-stop-distance="1in" fo:margin-left="2.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295">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
      <style:paragraph-properties fo:line-height="90%" fo:text-align="right" style:tab-stop-distance="1in" fo:margin-left="0.25in" fo:margin-right="0in" fo:text-indent="-0.25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0">
      <style:paragraph-properties fo:line-height="90%" fo:text-align="right" style:tab-stop-distance="1in" fo:margin-left="0.25in" fo:margin-right="0in" fo:text-indent="-0.25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97">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2">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90%" fo:text-align="right" style:tab-stop-distance="1in" fo:margin-left="0.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99">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3">
      <style:paragraph-properties fo:line-height="90%" fo:text-align="right" style:tab-stop-distance="1in" fo:margin-left="0.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1">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
      <style:paragraph-properties fo:line-height="90%" fo:text-align="right" style:tab-stop-distance="1in" fo:margin-left="1.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2">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6">
      <style:paragraph-properties fo:line-height="90%" fo:text-align="right" style:tab-stop-distance="1in" fo:margin-left="1.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74">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8">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
      <style:paragraph-properties fo:line-height="90%" fo:text-align="right" style:tab-stop-distance="1in" fo:margin-left="1.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5">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19">
      <style:paragraph-properties fo:line-height="90%" fo:text-align="right" style:tab-stop-distance="1in" fo:margin-left="1.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77">
      <style:drawing-page-properties draw:fill="solid" draw:fill-color="#ffffff" draw:opacity="100%" presentation:transition-type="manual" presentation:transition-speed="slow" smil:type="ellipseWipe" smil:subtype="circle"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78">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83333in" style:font-size-asian="0.83333in" style:font-size-complex="0.8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9">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1">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1">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
      <style:paragraph-properties fo:line-height="90%" fo:text-align="right" style:tab-stop-distance="1in" fo:margin-left="2.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2">
      <style:paragraph-properties fo:line-height="90%" fo:text-align="right" style:tab-stop-distance="1in" fo:margin-left="2.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16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32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1">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5">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
      <style:paragraph-properties fo:line-height="90%" fo:text-align="right" style:tab-stop-distance="1in" fo:margin-left="0in" fo:margin-right="0in" fo:text-indent="0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2">
      <style:paragraph-properties fo:line-height="90%" fo:text-align="right" style:tab-stop-distance="1in" fo:margin-left="0in" fo:margin-right="0in" fo:text-indent="0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27">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85">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2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8889in" style:font-size-asian="0.38889in" style:font-size-complex="0.38889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9">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
      <style:paragraph-properties fo:line-height="10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9">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ffffff" draw:opacity="100%" presentation:transition-type="manual" presentation:transition-speed="slow" smil:type="ellipseWipe" smil:subtype="circle"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Calibri Light" style:font-family-complex="Times New Roman" style:font-family-generic-complex="roman" style:font-pitch-complex="variable" fo:font-size="0.61111in" style:font-size-asian="0.61111in" style:font-size-complex="0.61111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90%" fo:text-align="righ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4">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8889in" style:font-size-asian="0.38889in" style:font-size-complex="0.38889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90%" fo:text-align="right" style:tab-stop-distance="1in" fo:margin-left="0.25in" fo:margin-right="0in" fo:text-indent="-0.25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
      <style:paragraph-properties fo:line-height="90%" fo:text-align="right" style:tab-stop-distance="1in" fo:margin-left="0.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
      <style:paragraph-properties fo:line-height="90%" fo:text-align="right" style:tab-stop-distance="1in" fo:margin-left="0.25in" fo:margin-right="0in" fo:text-indent="-0.25in" fo:margin-top="0.13889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0">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2">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33333in" style:font-size-asian="0.33333in" style:font-size-complex="0.33333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73">
      <style:paragraph-properties fo:line-height="90%" fo:text-align="right" style:tab-stop-distance="1in" fo:margin-left="0.7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32">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0">
      <style:paragraph-properties fo:line-height="100%" fo:text-align="center"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33">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33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5">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7778in" style:font-size-asian="0.27778in" style:font-size-complex="0.27778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
      <style:text-properties fo:font-variant="normal" fo:text-transform="none" fo:color="#898989" style:text-line-through-type="none" style:text-line-through-style="none" style:text-line-through-width="auto" style:text-line-through-color="font-color" style:text-position="0% 100%" fo:font-family="Calibri" style:font-family-complex="Arial" style:font-family-generic-complex="swiss" style:font-pitch-complex="variable" fo:font-size="0.16667in" style:font-size-asian="0.16667in" style:font-size-complex="0.16667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
      <style:paragraph-properties fo:line-height="90%" fo:text-align="right" style:tab-stop-distance="1in" fo:margin-left="1.25in" fo:margin-right="0in" fo:text-indent="-0.25in" fo:margin-top="0.06944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3">
      <style:paragraph-properties fo:line-height="100%" fo:text-align="left" style:tab-stop-distance="1in" fo:margin-left="0in" fo:margin-right="0in" fo:text-indent="0in" fo:margin-top="0in" fo:margin-bottom="0in" style:punctuation-wrap="hanging" style:vertical-align="auto" style:writing-mode="rl-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8">
      <style:text-properties fo:font-variant="normal" fo:text-transform="none" fo:color="#000000" style:text-line-through-type="none" style:text-line-through-style="none" style:text-line-through-width="auto" style:text-line-through-color="font-color" style:text-position="0% 100%" fo:font-family="Calibri" style:font-family-complex="Arial" style:font-family-generic-complex="swiss" style:font-pitch-complex="variable" fo:font-size="0.25in" style:font-size-asian="0.25in" style:font-size-complex="0.25in" fo:letter-spacing="0in" style:language-complex="he" style:country-complex="I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15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1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9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5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3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3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38">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6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20">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47">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8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123">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2">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2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5">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8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0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8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8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31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63">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1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42">
      <text:list-level-style-number text:level="1" style:num-format="">
        <style:list-level-properties text:space-before="0in"/>
      </text:list-level-style-number>
      <text:list-level-style-number text:level="2" style:num-format="">
        <style:list-level-properties text:space-before="0.75in"/>
      </text:list-level-style-number>
      <text:list-level-style-number text:level="3" style:num-format="">
        <style:list-level-properties text:space-before="1.25in"/>
      </text:list-level-style-number>
      <text:list-level-style-number text:level="4" style:num-format="">
        <style:list-level-properties text:space-before="1.75in"/>
      </text:list-level-style-number>
      <text:list-level-style-number text:level="5" style:num-format="">
        <style:list-level-properties text:space-before="2.25in"/>
      </text:list-level-style-number>
      <text:list-level-style-number text:level="6" style:num-format="">
        <style:list-level-properties text:space-before="2.75in"/>
      </text:list-level-style-number>
      <text:list-level-style-number text:level="7" style:num-format="">
        <style:list-level-properties text:space-before="3.25in"/>
      </text:list-level-style-number>
      <text:list-level-style-number text:level="8" style:num-format="">
        <style:list-level-properties text:space-before="3.75in"/>
      </text:list-level-style-number>
      <text:list-level-style-number text:level="9" style:num-format="">
        <style:list-level-properties text:space-before="4.25in"/>
      </text:list-level-style-number>
    </text:list-style>
    <text:list-style style:name="a31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1">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26">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77">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154">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text:list-style style:name="a229">
      <text:list-level-style-bullet text:level="1" text:bullet-char="•">
        <style:list-level-properties text:space-before="0in" text:min-label-width="0.25in"/>
        <style:text-properties fo:font-family="Arial" style:font-family-generic="swiss" style:font-pitch="variable" fo:font-size="100%"/>
      </text:list-level-style-bullet>
      <text:list-level-style-bullet text:level="2" text:bullet-char="•">
        <style:list-level-properties text:space-before="0.5in" text:min-label-width="0.25in"/>
        <style:text-properties fo:font-family="Arial" style:font-family-generic="swiss" style:font-pitch="variable" fo:font-size="100%"/>
      </text:list-level-style-bullet>
      <text:list-level-style-bullet text:level="3" text:bullet-char="•">
        <style:list-level-properties text:space-before="1in" text:min-label-width="0.25in"/>
        <style:text-properties fo:font-family="Arial" style:font-family-generic="swiss" style:font-pitch="variable" fo:font-size="100%"/>
      </text:list-level-style-bullet>
      <text:list-level-style-bullet text:level="4" text:bullet-char="•">
        <style:list-level-properties text:space-before="1.5in" text:min-label-width="0.25in"/>
        <style:text-properties fo:font-family="Arial" style:font-family-generic="swiss" style:font-pitch="variable" fo:font-size="100%"/>
      </text:list-level-style-bullet>
      <text:list-level-style-bullet text:level="5" text:bullet-char="•">
        <style:list-level-properties text:space-before="2in" text:min-label-width="0.25in"/>
        <style:text-properties fo:font-family="Arial" style:font-family-generic="swiss" style:font-pitch="variable" fo:font-size="100%"/>
      </text:list-level-style-bullet>
      <text:list-level-style-bullet text:level="6" text:bullet-char="•">
        <style:list-level-properties text:space-before="2.5in" text:min-label-width="0.25in"/>
        <style:text-properties fo:font-family="Arial" style:font-family-generic="swiss" style:font-pitch="variable" fo:font-size="100%"/>
      </text:list-level-style-bullet>
      <text:list-level-style-bullet text:level="7" text:bullet-char="•">
        <style:list-level-properties text:space-before="3in" text:min-label-width="0.25in"/>
        <style:text-properties fo:font-family="Arial" style:font-family-generic="swiss" style:font-pitch="variable" fo:font-size="100%"/>
      </text:list-level-style-bullet>
      <text:list-level-style-bullet text:level="8" text:bullet-char="•">
        <style:list-level-properties text:space-before="3.5in" text:min-label-width="0.25in"/>
        <style:text-properties fo:font-family="Arial" style:font-family-generic="swiss" style:font-pitch="variable" fo:font-size="100%"/>
      </text:list-level-style-bullet>
      <text:list-level-style-bullet text:level="9" text:bullet-char="•">
        <style:list-level-properties text:space-before="4in" text:min-label-width="0.25in"/>
        <style:text-properties fo:font-family="Arial" style:font-family-generic="swiss" style:font-pitch="variable" fo:font-size="100%"/>
      </text:list-level-style-bullet>
    </text:list-style>
    <number:date-style xmlns:number="urn:oasis:names:tc:opendocument:xmlns:datastyle:1.0" style:name="a21"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211"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86"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296"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38"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245"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186"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132"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68"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200"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266" number:transliteration-format="" number:transliteration-style="long">
      <number:day number:style="long" number:calendar="jewish"/>
      <number:text>/</number:text>
      <number:month number:style="long" number:calendar="jewish"/>
      <number:text>/</number:text>
      <number:year number:style="long" number:calendar="jewish"/>
    </number:date-style>
    <number:date-style xmlns:number="urn:oasis:names:tc:opendocument:xmlns:datastyle:1.0" style:name="a326" number:transliteration-format="" number:transliteration-style="long">
      <number:day number:style="long" number:calendar="jewish"/>
      <number:text>/</number:text>
      <number:month number:style="long" number:calendar="jewish"/>
      <number:text>/</number:text>
      <number:year number:style="long" number:calendar="jewish"/>
    </number:date-style>
  </office:automatic-styles>
  <office:master-styles>
    <draw:layer-set>
      <draw:layer draw:name="Master1-bg" draw:protected="true"/>
    </draw:layer-set>
    <style:master-page style:name="Master1-ערכת-נושא-Office" style:page-layout-name="pageLayout1" draw:style-name="a0">
      <draw:frame draw:id="id0" presentation:style-name="a3" draw:name="מציין מיקום של כותרת 1" svg:x="0.91667in" svg:y="0.39931in" svg:width="11.5in" svg:height="1.44965in" presentation:class="title" presentation:placeholder="false">
        <draw:text-box>
          <text:p text:style-name="a2" text:class-names="" text:cond-style-name=""><text:span text:style-name="a1" text:class-names="">לחץ כדי לערוך סגנון כותרת של תבנית בסיס</text:span></text:p>
        </draw:text-box>
        <svg:title/>
        <svg:desc/>
      </draw:frame>
      <draw:frame draw:id="id1" presentation:style-name="a19" draw:name="מציין מיקום טקסט 2" svg:x="0.91667in" svg:y="1.99653in" svg:width="11.5in" svg:height="4.75868in" presentation:class="outline" presentation:placeholder="false">
        <draw:text-box>
          <text:list text:style-name="a6">
            <text:list-item>
              <text:p text:style-name="a5" text:class-names="" text:cond-style-name=""><text:span text:style-name="a4" text:class-names="">לחץ כדי לערוך סגנונות טקסט של תבנית בסיס</text:span></text:p>
            </text:list-item>
          </text:list>
          <text:list text:style-name="a9">
            <text:list-item>
              <text:list text:style-name="a9">
                <text:list-item>
                  <text:p text:style-name="a8" text:class-names="" text:cond-style-name=""><text:span text:style-name="a7" text:class-names="">רמה שנייה</text:span></text:p>
                </text:list-item>
              </text:list>
            </text:list-item>
          </text:list>
          <text:list text:style-name="a12">
            <text:list-item>
              <text:list text:style-name="a12">
                <text:list-item>
                  <text:list text:style-name="a12">
                    <text:list-item>
                      <text:p text:style-name="a11" text:class-names="" text:cond-style-name=""><text:span text:style-name="a10" text:class-names="">רמה שלישית</text:span></text:p>
                    </text:list-item>
                  </text:list>
                </text:list-item>
              </text:list>
            </text:list-item>
          </text:list>
          <text:list text:style-name="a15">
            <text:list-item>
              <text:list text:style-name="a15">
                <text:list-item>
                  <text:list text:style-name="a15">
                    <text:list-item>
                      <text:list text:style-name="a15">
                        <text:list-item>
                          <text:p text:style-name="a14" text:class-names="" text:cond-style-name=""><text:span text:style-name="a13" text:class-names="">רמה רביעית</text:span></text:p>
                        </text:list-item>
                      </text:list>
                    </text:list-item>
                  </text:list>
                </text:list-item>
              </text:list>
            </text:list-item>
          </text:list>
          <text:list text:style-name="a18">
            <text:list-item>
              <text:list text:style-name="a18">
                <text:list-item>
                  <text:list text:style-name="a18">
                    <text:list-item>
                      <text:list text:style-name="a18">
                        <text:list-item>
                          <text:list text:style-name="a18">
                            <text:list-item>
                              <text:p text:style-name="a17" text:class-names="" text:cond-style-name=""><text:span text:style-name="a16" text:class-names="">רמה חמישית</text:span></text:p>
                            </text:list-item>
                          </text:list>
                        </text:list-item>
                      </text:list>
                    </text:list-item>
                  </text:list>
                </text:list-item>
              </text:list>
            </text:list-item>
          </text:list>
        </draw:text-box>
        <svg:title/>
        <svg:desc/>
      </draw:frame>
      <draw:frame draw:id="id2" presentation:style-name="a23" draw:name="מציין מיקום של תאריך 3" svg:x="9.41667in" svg:y="6.95139in" svg:width="3in" svg:height="0.39931in" presentation:class="date-time" presentation:placeholder="false">
        <draw:text-box>
          <text:p text:style-name="a22" text:class-names="" text:cond-style-name=""><text:span text:style-name="a20" text:class-names=""><text:date text:fixed="false" style:data-style-name="a21">י"ד/אדר ב/תשפ"ב</text:date></text:span></text:p>
        </draw:text-box>
        <svg:title/>
        <svg:desc/>
      </draw:frame>
      <draw:frame draw:id="id3" presentation:style-name="a26" draw:name="מציין מיקום של כותרת תחתונה 4" svg:x="4.41667in" svg:y="6.95139in" svg:width="4.5in" svg:height="0.39931in" presentation:class="footer" presentation:placeholder="false">
        <draw:text-box>
          <text:p text:style-name="a25" text:class-names="" text:cond-style-name=""><text:span text:style-name="a24" text:class-names=""/></text:p>
        </draw:text-box>
        <svg:title/>
        <svg:desc/>
      </draw:frame>
      <draw:frame draw:id="id4" presentation:style-name="a29" draw:name="מציין מיקום של מספר שקופית 5" svg:x="0.91667in" svg:y="6.95139in" svg:width="3in" svg:height="0.39931in" presentation:class="page-number" presentation:placeholder="false">
        <draw:text-box>
          <text:p text:style-name="a28" text:class-names="" text:cond-style-name=""><text:span text:style-name="a27" text:class-names=""><text:page-number style:num-format="1" text:fixed="false"/></text:span></text:p>
        </draw:text-box>
        <svg:title/>
        <svg:desc/>
      </draw:frame>
    </style:master-page>
    <style:master-page style:name="Master1-Layout1-title-שקופית-כותרת" style:page-layout-name="pageLayout1" draw:style-name="a30">
      <draw:frame draw:id="id5" presentation:style-name="a33" draw:name="כותרת 1" svg:x="1.66667in" svg:y="1.22743in" svg:width="10in" svg:height="2.61111in" presentation:class="title" presentation:placeholder="false">
        <draw:text-box>
          <text:p text:style-name="a32" text:class-names="" text:cond-style-name=""><text:span text:style-name="a31" text:class-names="">לחץ כדי לערוך סגנון כותרת של תבנית בסיס</text:span></text:p>
        </draw:text-box>
        <svg:title/>
        <svg:desc/>
      </draw:frame>
      <draw:frame draw:id="id6" presentation:style-name="a36" draw:name="כותרת משנה 2" svg:x="1.66667in" svg:y="3.93924in" svg:width="10in" svg:height="1.81076in" presentation:class="subtitle" presentation:placeholder="false">
        <draw:text-box>
          <text:p text:style-name="a35" text:class-names="" text:cond-style-name=""><text:span text:style-name="a34" text:class-names="">לחץ כדי לערוך סגנון כותרת משנה של תבנית בסיס</text:span></text:p>
        </draw:text-box>
        <svg:title/>
        <svg:desc/>
      </draw:frame>
      <draw:frame draw:id="id7" presentation:style-name="a40" draw:name="מציין מיקום של תאריך 3" svg:x="9.41667in" svg:y="6.95139in" svg:width="3in" svg:height="0.39931in" presentation:class="date-time" presentation:placeholder="false">
        <draw:text-box>
          <text:p text:style-name="a39" text:class-names="" text:cond-style-name=""><text:span text:style-name="a37" text:class-names=""><text:date text:fixed="false" style:data-style-name="a38">י"ד/אדר ב/תשפ"ב</text:date></text:span></text:p>
        </draw:text-box>
        <svg:title/>
        <svg:desc/>
      </draw:frame>
      <draw:frame draw:id="id8" presentation:style-name="a43" draw:name="מציין מיקום של כותרת תחתונה 4" svg:x="4.41667in" svg:y="6.95139in" svg:width="4.5in" svg:height="0.39931in" presentation:class="footer" presentation:placeholder="false">
        <draw:text-box>
          <text:p text:style-name="a42" text:class-names="" text:cond-style-name=""><text:span text:style-name="a41" text:class-names=""/></text:p>
        </draw:text-box>
        <svg:title/>
        <svg:desc/>
      </draw:frame>
      <draw:frame draw:id="id9" presentation:style-name="a46" draw:name="מציין מיקום של מספר שקופית 5" svg:x="0.91667in" svg:y="6.95139in" svg:width="3in" svg:height="0.39931in" presentation:class="page-number" presentation:placeholder="false">
        <draw:text-box>
          <text:p text:style-name="a45" text:class-names="" text:cond-style-name=""><text:span text:style-name="a44" text:class-names=""><text:page-number style:num-format="1" text:fixed="false"/></text:span></text:p>
        </draw:text-box>
        <svg:title/>
        <svg:desc/>
      </draw:frame>
    </style:master-page>
    <style:master-page style:name="Master1-Layout2-obj-כותרת-ותוכן" style:page-layout-name="pageLayout1" draw:style-name="a47">
      <draw:frame draw:id="id10" presentation:style-name="a50" draw:name="כותרת 1" svg:x="0.91667in" svg:y="0.39931in" svg:width="11.5in" svg:height="1.44965in" presentation:class="title" presentation:placeholder="false">
        <draw:text-box>
          <text:p text:style-name="a49" text:class-names="" text:cond-style-name=""><text:span text:style-name="a48" text:class-names="">לחץ כדי לערוך סגנון כותרת של תבנית בסיס</text:span></text:p>
        </draw:text-box>
        <svg:title/>
        <svg:desc/>
      </draw:frame>
      <draw:frame draw:id="id11" presentation:style-name="a66" draw:name="מציין מיקום תוכן 2" svg:x="0.91667in" svg:y="1.99653in" svg:width="11.5in" svg:height="4.75868in" presentation:class="object" presentation:placeholder="false">
        <draw:text-box>
          <text:list text:style-name="a53">
            <text:list-item>
              <text:p text:style-name="a52" text:class-names="" text:cond-style-name=""><text:span text:style-name="a51" text:class-names="">לחץ כדי לערוך סגנונות טקסט של תבנית בסיס</text:span></text:p>
            </text:list-item>
          </text:list>
          <text:list text:style-name="a56">
            <text:list-item>
              <text:list text:style-name="a56">
                <text:list-item>
                  <text:p text:style-name="a55" text:class-names="" text:cond-style-name=""><text:span text:style-name="a54" text:class-names="">רמה שנייה</text:span></text:p>
                </text:list-item>
              </text:list>
            </text:list-item>
          </text:list>
          <text:list text:style-name="a59">
            <text:list-item>
              <text:list text:style-name="a59">
                <text:list-item>
                  <text:list text:style-name="a59">
                    <text:list-item>
                      <text:p text:style-name="a58" text:class-names="" text:cond-style-name=""><text:span text:style-name="a57" text:class-names="">רמה שלישית</text:span></text:p>
                    </text:list-item>
                  </text:list>
                </text:list-item>
              </text:list>
            </text:list-item>
          </text:list>
          <text:list text:style-name="a62">
            <text:list-item>
              <text:list text:style-name="a62">
                <text:list-item>
                  <text:list text:style-name="a62">
                    <text:list-item>
                      <text:list text:style-name="a62">
                        <text:list-item>
                          <text:p text:style-name="a61" text:class-names="" text:cond-style-name=""><text:span text:style-name="a60" text:class-names="">רמה רביעית</text:span></text:p>
                        </text:list-item>
                      </text:list>
                    </text:list-item>
                  </text:list>
                </text:list-item>
              </text:list>
            </text:list-item>
          </text:list>
          <text:list text:style-name="a65">
            <text:list-item>
              <text:list text:style-name="a65">
                <text:list-item>
                  <text:list text:style-name="a65">
                    <text:list-item>
                      <text:list text:style-name="a65">
                        <text:list-item>
                          <text:list text:style-name="a65">
                            <text:list-item>
                              <text:p text:style-name="a64" text:class-names="" text:cond-style-name=""><text:span text:style-name="a63" text:class-names="">רמה חמישית</text:span></text:p>
                            </text:list-item>
                          </text:list>
                        </text:list-item>
                      </text:list>
                    </text:list-item>
                  </text:list>
                </text:list-item>
              </text:list>
            </text:list-item>
          </text:list>
        </draw:text-box>
        <svg:title/>
        <svg:desc/>
      </draw:frame>
      <draw:frame draw:id="id12" presentation:style-name="a70" draw:name="מציין מיקום של תאריך 3" svg:x="9.41667in" svg:y="6.95139in" svg:width="3in" svg:height="0.39931in" presentation:class="date-time" presentation:placeholder="false">
        <draw:text-box>
          <text:p text:style-name="a69" text:class-names="" text:cond-style-name=""><text:span text:style-name="a67" text:class-names=""><text:date text:fixed="false" style:data-style-name="a68">י"ד/אדר ב/תשפ"ב</text:date></text:span></text:p>
        </draw:text-box>
        <svg:title/>
        <svg:desc/>
      </draw:frame>
      <draw:frame draw:id="id13" presentation:style-name="a73" draw:name="מציין מיקום של כותרת תחתונה 4" svg:x="4.41667in" svg:y="6.95139in" svg:width="4.5in" svg:height="0.39931in" presentation:class="footer" presentation:placeholder="false">
        <draw:text-box>
          <text:p text:style-name="a72" text:class-names="" text:cond-style-name=""><text:span text:style-name="a71" text:class-names=""/></text:p>
        </draw:text-box>
        <svg:title/>
        <svg:desc/>
      </draw:frame>
      <draw:frame draw:id="id14" presentation:style-name="a76" draw:name="מציין מיקום של מספר שקופית 5" svg:x="0.91667in" svg:y="6.95139in" svg:width="3in" svg:height="0.39931in" presentation:class="page-number" presentation:placeholder="false">
        <draw:text-box>
          <text:p text:style-name="a75" text:class-names="" text:cond-style-name=""><text:span text:style-name="a74" text:class-names=""><text:page-number style:num-format="1" text:fixed="false"/></text:span></text:p>
        </draw:text-box>
        <svg:title/>
        <svg:desc/>
      </draw:frame>
    </style:master-page>
    <style:master-page style:name="Master1-Layout3-secHead-כותרת-מקטע-עליונה" style:page-layout-name="pageLayout1" draw:style-name="a77">
      <draw:frame draw:id="id15" presentation:style-name="a80" draw:name="כותרת 1" svg:x="0.90972in" svg:y="1.86979in" svg:width="11.5in" svg:height="3.11979in" presentation:class="title" presentation:placeholder="false">
        <draw:text-box>
          <text:p text:style-name="a79" text:class-names="" text:cond-style-name=""><text:span text:style-name="a78" text:class-names="">לחץ כדי לערוך סגנון כותרת של תבנית בסיס</text:span></text:p>
        </draw:text-box>
        <svg:title/>
        <svg:desc/>
      </draw:frame>
      <draw:frame draw:id="id16" presentation:style-name="a84" draw:name="מציין מיקום טקסט 2" svg:x="0.90972in" svg:y="5.0191in" svg:width="11.5in" svg:height="1.64062in" presentation:class="outline" presentation:placeholder="false">
        <draw:text-box>
          <text:list text:style-name="a83">
            <text:list-item>
              <text:p text:style-name="a82" text:class-names="" text:cond-style-name=""><text:span text:style-name="a81" text:class-names="">לחץ כדי לערוך סגנונות טקסט של תבנית בסיס</text:span></text:p>
            </text:list-item>
          </text:list>
        </draw:text-box>
        <svg:title/>
        <svg:desc/>
      </draw:frame>
      <draw:frame draw:id="id17" presentation:style-name="a88" draw:name="מציין מיקום של תאריך 3" svg:x="9.41667in" svg:y="6.95139in" svg:width="3in" svg:height="0.39931in" presentation:class="date-time" presentation:placeholder="false">
        <draw:text-box>
          <text:p text:style-name="a87" text:class-names="" text:cond-style-name=""><text:span text:style-name="a85" text:class-names=""><text:date text:fixed="false" style:data-style-name="a86">י"ד/אדר ב/תשפ"ב</text:date></text:span></text:p>
        </draw:text-box>
        <svg:title/>
        <svg:desc/>
      </draw:frame>
      <draw:frame draw:id="id18" presentation:style-name="a91" draw:name="מציין מיקום של כותרת תחתונה 4" svg:x="4.41667in" svg:y="6.95139in" svg:width="4.5in" svg:height="0.39931in" presentation:class="footer" presentation:placeholder="false">
        <draw:text-box>
          <text:p text:style-name="a90" text:class-names="" text:cond-style-name=""><text:span text:style-name="a89" text:class-names=""/></text:p>
        </draw:text-box>
        <svg:title/>
        <svg:desc/>
      </draw:frame>
      <draw:frame draw:id="id19" presentation:style-name="a94" draw:name="מציין מיקום של מספר שקופית 5" svg:x="0.91667in" svg:y="6.95139in" svg:width="3in" svg:height="0.39931in" presentation:class="page-number" presentation:placeholder="false">
        <draw:text-box>
          <text:p text:style-name="a93" text:class-names="" text:cond-style-name=""><text:span text:style-name="a92" text:class-names=""><text:page-number style:num-format="1" text:fixed="false"/></text:span></text:p>
        </draw:text-box>
        <svg:title/>
        <svg:desc/>
      </draw:frame>
    </style:master-page>
    <style:master-page style:name="Master1-Layout4-twoObj-שני-תכנים" style:page-layout-name="pageLayout1" draw:style-name="a95">
      <draw:frame draw:id="id20" presentation:style-name="a98" draw:name="כותרת 1" svg:x="0.91667in" svg:y="0.39931in" svg:width="11.5in" svg:height="1.44965in" presentation:class="title" presentation:placeholder="false">
        <draw:text-box>
          <text:p text:style-name="a97" text:class-names="" text:cond-style-name=""><text:span text:style-name="a96" text:class-names="">לחץ כדי לערוך סגנון כותרת של תבנית בסיס</text:span></text:p>
        </draw:text-box>
        <svg:title/>
        <svg:desc/>
      </draw:frame>
      <draw:frame draw:id="id21" presentation:style-name="a114" draw:name="מציין מיקום תוכן 2" svg:x="0.91667in" svg:y="1.99653in" svg:width="5.66667in" svg:height="4.75868in" presentation:class="object" presentation:placeholder="false">
        <draw:text-box>
          <text:list text:style-name="a101">
            <text:list-item>
              <text:p text:style-name="a100" text:class-names="" text:cond-style-name=""><text:span text:style-name="a99" text:class-names="">לחץ כדי לערוך סגנונות טקסט של תבנית בסיס</text:span></text:p>
            </text:list-item>
          </text:list>
          <text:list text:style-name="a104">
            <text:list-item>
              <text:list text:style-name="a104">
                <text:list-item>
                  <text:p text:style-name="a103" text:class-names="" text:cond-style-name=""><text:span text:style-name="a102" text:class-names="">רמה שנייה</text:span></text:p>
                </text:list-item>
              </text:list>
            </text:list-item>
          </text:list>
          <text:list text:style-name="a107">
            <text:list-item>
              <text:list text:style-name="a107">
                <text:list-item>
                  <text:list text:style-name="a107">
                    <text:list-item>
                      <text:p text:style-name="a106" text:class-names="" text:cond-style-name=""><text:span text:style-name="a105" text:class-names="">רמה שלישית</text:span></text:p>
                    </text:list-item>
                  </text:list>
                </text:list-item>
              </text:list>
            </text:list-item>
          </text:list>
          <text:list text:style-name="a110">
            <text:list-item>
              <text:list text:style-name="a110">
                <text:list-item>
                  <text:list text:style-name="a110">
                    <text:list-item>
                      <text:list text:style-name="a110">
                        <text:list-item>
                          <text:p text:style-name="a109" text:class-names="" text:cond-style-name=""><text:span text:style-name="a108" text:class-names="">רמה רביעית</text:span></text:p>
                        </text:list-item>
                      </text:list>
                    </text:list-item>
                  </text:list>
                </text:list-item>
              </text:list>
            </text:list-item>
          </text:list>
          <text:list text:style-name="a113">
            <text:list-item>
              <text:list text:style-name="a113">
                <text:list-item>
                  <text:list text:style-name="a113">
                    <text:list-item>
                      <text:list text:style-name="a113">
                        <text:list-item>
                          <text:list text:style-name="a113">
                            <text:list-item>
                              <text:p text:style-name="a112" text:class-names="" text:cond-style-name=""><text:span text:style-name="a111" text:class-names="">רמה חמישית</text:span></text:p>
                            </text:list-item>
                          </text:list>
                        </text:list-item>
                      </text:list>
                    </text:list-item>
                  </text:list>
                </text:list-item>
              </text:list>
            </text:list-item>
          </text:list>
        </draw:text-box>
        <svg:title/>
        <svg:desc/>
      </draw:frame>
      <draw:frame draw:id="id22" presentation:style-name="a130" draw:name="מציין מיקום תוכן 3" svg:x="6.75in" svg:y="1.99653in" svg:width="5.66667in" svg:height="4.75868in" presentation:class="object" presentation:placeholder="false">
        <draw:text-box>
          <text:list text:style-name="a117">
            <text:list-item>
              <text:p text:style-name="a116" text:class-names="" text:cond-style-name=""><text:span text:style-name="a115" text:class-names="">לחץ כדי לערוך סגנונות טקסט של תבנית בסיס</text:span></text:p>
            </text:list-item>
          </text:list>
          <text:list text:style-name="a120">
            <text:list-item>
              <text:list text:style-name="a120">
                <text:list-item>
                  <text:p text:style-name="a119" text:class-names="" text:cond-style-name=""><text:span text:style-name="a118" text:class-names="">רמה שנייה</text:span></text:p>
                </text:list-item>
              </text:list>
            </text:list-item>
          </text:list>
          <text:list text:style-name="a123">
            <text:list-item>
              <text:list text:style-name="a123">
                <text:list-item>
                  <text:list text:style-name="a123">
                    <text:list-item>
                      <text:p text:style-name="a122" text:class-names="" text:cond-style-name=""><text:span text:style-name="a121" text:class-names="">רמה שלישית</text:span></text:p>
                    </text:list-item>
                  </text:list>
                </text:list-item>
              </text:list>
            </text:list-item>
          </text:list>
          <text:list text:style-name="a126">
            <text:list-item>
              <text:list text:style-name="a126">
                <text:list-item>
                  <text:list text:style-name="a126">
                    <text:list-item>
                      <text:list text:style-name="a126">
                        <text:list-item>
                          <text:p text:style-name="a125" text:class-names="" text:cond-style-name=""><text:span text:style-name="a124" text:class-names="">רמה רביעית</text:span></text:p>
                        </text:list-item>
                      </text:list>
                    </text:list-item>
                  </text:list>
                </text:list-item>
              </text:list>
            </text:list-item>
          </text:list>
          <text:list text:style-name="a129">
            <text:list-item>
              <text:list text:style-name="a129">
                <text:list-item>
                  <text:list text:style-name="a129">
                    <text:list-item>
                      <text:list text:style-name="a129">
                        <text:list-item>
                          <text:list text:style-name="a129">
                            <text:list-item>
                              <text:p text:style-name="a128" text:class-names="" text:cond-style-name=""><text:span text:style-name="a127" text:class-names="">רמה חמישית</text:span></text:p>
                            </text:list-item>
                          </text:list>
                        </text:list-item>
                      </text:list>
                    </text:list-item>
                  </text:list>
                </text:list-item>
              </text:list>
            </text:list-item>
          </text:list>
        </draw:text-box>
        <svg:title/>
        <svg:desc/>
      </draw:frame>
      <draw:frame draw:id="id23" presentation:style-name="a134" draw:name="מציין מיקום של תאריך 4" svg:x="9.41667in" svg:y="6.95139in" svg:width="3in" svg:height="0.39931in" presentation:class="date-time" presentation:placeholder="false">
        <draw:text-box>
          <text:p text:style-name="a133" text:class-names="" text:cond-style-name=""><text:span text:style-name="a131" text:class-names=""><text:date text:fixed="false" style:data-style-name="a132">י"ד/אדר ב/תשפ"ב</text:date></text:span></text:p>
        </draw:text-box>
        <svg:title/>
        <svg:desc/>
      </draw:frame>
      <draw:frame draw:id="id24" presentation:style-name="a137" draw:name="מציין מיקום של כותרת תחתונה 5" svg:x="4.41667in" svg:y="6.95139in" svg:width="4.5in" svg:height="0.39931in" presentation:class="footer" presentation:placeholder="false">
        <draw:text-box>
          <text:p text:style-name="a136" text:class-names="" text:cond-style-name=""><text:span text:style-name="a135" text:class-names=""/></text:p>
        </draw:text-box>
        <svg:title/>
        <svg:desc/>
      </draw:frame>
      <draw:frame draw:id="id25" presentation:style-name="a140" draw:name="מציין מיקום של מספר שקופית 6" svg:x="0.91667in" svg:y="6.95139in" svg:width="3in" svg:height="0.39931in" presentation:class="page-number" presentation:placeholder="false">
        <draw:text-box>
          <text:p text:style-name="a139" text:class-names="" text:cond-style-name=""><text:span text:style-name="a138" text:class-names=""><text:page-number style:num-format="1" text:fixed="false"/></text:span></text:p>
        </draw:text-box>
        <svg:title/>
        <svg:desc/>
      </draw:frame>
    </style:master-page>
    <style:master-page style:name="Master1-Layout5-twoTxTwoObj-השוואה" style:page-layout-name="pageLayout1" draw:style-name="a141">
      <draw:frame draw:id="id26" presentation:style-name="a144" draw:name="כותרת 1" svg:x="0.9184in" svg:y="0.39931in" svg:width="11.5in" svg:height="1.44965in" presentation:class="title" presentation:placeholder="false">
        <draw:text-box>
          <text:p text:style-name="a143" text:class-names="" text:cond-style-name=""><text:span text:style-name="a142" text:class-names="">לחץ כדי לערוך סגנון כותרת של תבנית בסיס</text:span></text:p>
        </draw:text-box>
        <svg:title/>
        <svg:desc/>
      </draw:frame>
      <draw:frame draw:id="id27" presentation:style-name="a148" draw:name="מציין מיקום טקסט 2" svg:x="0.9184in" svg:y="1.83854in" svg:width="5.64062in" svg:height="0.90104in" presentation:class="outline" presentation:placeholder="false">
        <draw:text-box>
          <text:list text:style-name="a147">
            <text:list-item>
              <text:p text:style-name="a146" text:class-names="" text:cond-style-name=""><text:span text:style-name="a145" text:class-names="">לחץ כדי לערוך סגנונות טקסט של תבנית בסיס</text:span></text:p>
            </text:list-item>
          </text:list>
        </draw:text-box>
        <svg:title/>
        <svg:desc/>
      </draw:frame>
      <draw:frame draw:id="id28" presentation:style-name="a164" draw:name="מציין מיקום תוכן 3" svg:x="0.9184in" svg:y="2.73958in" svg:width="5.64062in" svg:height="4.02951in" presentation:class="object" presentation:placeholder="false">
        <draw:text-box>
          <text:list text:style-name="a151">
            <text:list-item>
              <text:p text:style-name="a150" text:class-names="" text:cond-style-name=""><text:span text:style-name="a149" text:class-names="">לחץ כדי לערוך סגנונות טקסט של תבנית בסיס</text:span></text:p>
            </text:list-item>
          </text:list>
          <text:list text:style-name="a154">
            <text:list-item>
              <text:list text:style-name="a154">
                <text:list-item>
                  <text:p text:style-name="a153" text:class-names="" text:cond-style-name=""><text:span text:style-name="a152" text:class-names="">רמה שנייה</text:span></text:p>
                </text:list-item>
              </text:list>
            </text:list-item>
          </text:list>
          <text:list text:style-name="a157">
            <text:list-item>
              <text:list text:style-name="a157">
                <text:list-item>
                  <text:list text:style-name="a157">
                    <text:list-item>
                      <text:p text:style-name="a156" text:class-names="" text:cond-style-name=""><text:span text:style-name="a155" text:class-names="">רמה שלישית</text:span></text:p>
                    </text:list-item>
                  </text:list>
                </text:list-item>
              </text:list>
            </text:list-item>
          </text:list>
          <text:list text:style-name="a160">
            <text:list-item>
              <text:list text:style-name="a160">
                <text:list-item>
                  <text:list text:style-name="a160">
                    <text:list-item>
                      <text:list text:style-name="a160">
                        <text:list-item>
                          <text:p text:style-name="a159" text:class-names="" text:cond-style-name=""><text:span text:style-name="a158" text:class-names="">רמה רביעית</text:span></text:p>
                        </text:list-item>
                      </text:list>
                    </text:list-item>
                  </text:list>
                </text:list-item>
              </text:list>
            </text:list-item>
          </text:list>
          <text:list text:style-name="a163">
            <text:list-item>
              <text:list text:style-name="a163">
                <text:list-item>
                  <text:list text:style-name="a163">
                    <text:list-item>
                      <text:list text:style-name="a163">
                        <text:list-item>
                          <text:list text:style-name="a163">
                            <text:list-item>
                              <text:p text:style-name="a162" text:class-names="" text:cond-style-name=""><text:span text:style-name="a161" text:class-names="">רמה חמישית</text:span></text:p>
                            </text:list-item>
                          </text:list>
                        </text:list-item>
                      </text:list>
                    </text:list-item>
                  </text:list>
                </text:list-item>
              </text:list>
            </text:list-item>
          </text:list>
        </draw:text-box>
        <svg:title/>
        <svg:desc/>
      </draw:frame>
      <draw:frame draw:id="id29" presentation:style-name="a168" draw:name="מציין מיקום טקסט 4" svg:x="6.75in" svg:y="1.83854in" svg:width="5.6684in" svg:height="0.90104in" presentation:class="outline" presentation:placeholder="false">
        <draw:text-box>
          <text:list text:style-name="a167">
            <text:list-item>
              <text:p text:style-name="a166" text:class-names="" text:cond-style-name=""><text:span text:style-name="a165" text:class-names="">לחץ כדי לערוך סגנונות טקסט של תבנית בסיס</text:span></text:p>
            </text:list-item>
          </text:list>
        </draw:text-box>
        <svg:title/>
        <svg:desc/>
      </draw:frame>
      <draw:frame draw:id="id30" presentation:style-name="a184" draw:name="מציין מיקום תוכן 5" svg:x="6.75in" svg:y="2.73958in" svg:width="5.6684in" svg:height="4.02951in" presentation:class="object" presentation:placeholder="false">
        <draw:text-box>
          <text:list text:style-name="a171">
            <text:list-item>
              <text:p text:style-name="a170" text:class-names="" text:cond-style-name=""><text:span text:style-name="a169" text:class-names="">לחץ כדי לערוך סגנונות טקסט של תבנית בסיס</text:span></text:p>
            </text:list-item>
          </text:list>
          <text:list text:style-name="a174">
            <text:list-item>
              <text:list text:style-name="a174">
                <text:list-item>
                  <text:p text:style-name="a173" text:class-names="" text:cond-style-name=""><text:span text:style-name="a172" text:class-names="">רמה שנייה</text:span></text:p>
                </text:list-item>
              </text:list>
            </text:list-item>
          </text:list>
          <text:list text:style-name="a177">
            <text:list-item>
              <text:list text:style-name="a177">
                <text:list-item>
                  <text:list text:style-name="a177">
                    <text:list-item>
                      <text:p text:style-name="a176" text:class-names="" text:cond-style-name=""><text:span text:style-name="a175" text:class-names="">רמה שלישית</text:span></text:p>
                    </text:list-item>
                  </text:list>
                </text:list-item>
              </text:list>
            </text:list-item>
          </text:list>
          <text:list text:style-name="a180">
            <text:list-item>
              <text:list text:style-name="a180">
                <text:list-item>
                  <text:list text:style-name="a180">
                    <text:list-item>
                      <text:list text:style-name="a180">
                        <text:list-item>
                          <text:p text:style-name="a179" text:class-names="" text:cond-style-name=""><text:span text:style-name="a178" text:class-names="">רמה רביעית</text:span></text:p>
                        </text:list-item>
                      </text:list>
                    </text:list-item>
                  </text:list>
                </text:list-item>
              </text:list>
            </text:list-item>
          </text:list>
          <text:list text:style-name="a183">
            <text:list-item>
              <text:list text:style-name="a183">
                <text:list-item>
                  <text:list text:style-name="a183">
                    <text:list-item>
                      <text:list text:style-name="a183">
                        <text:list-item>
                          <text:list text:style-name="a183">
                            <text:list-item>
                              <text:p text:style-name="a182" text:class-names="" text:cond-style-name=""><text:span text:style-name="a181" text:class-names="">רמה חמישית</text:span></text:p>
                            </text:list-item>
                          </text:list>
                        </text:list-item>
                      </text:list>
                    </text:list-item>
                  </text:list>
                </text:list-item>
              </text:list>
            </text:list-item>
          </text:list>
        </draw:text-box>
        <svg:title/>
        <svg:desc/>
      </draw:frame>
      <draw:frame draw:id="id31" presentation:style-name="a188" draw:name="מציין מיקום של תאריך 6" svg:x="9.41667in" svg:y="6.95139in" svg:width="3in" svg:height="0.39931in" presentation:class="date-time" presentation:placeholder="false">
        <draw:text-box>
          <text:p text:style-name="a187" text:class-names="" text:cond-style-name=""><text:span text:style-name="a185" text:class-names=""><text:date text:fixed="false" style:data-style-name="a186">י"ד/אדר ב/תשפ"ב</text:date></text:span></text:p>
        </draw:text-box>
        <svg:title/>
        <svg:desc/>
      </draw:frame>
      <draw:frame draw:id="id32" presentation:style-name="a191" draw:name="מציין מיקום של כותרת תחתונה 7" svg:x="4.41667in" svg:y="6.95139in" svg:width="4.5in" svg:height="0.39931in" presentation:class="footer" presentation:placeholder="false">
        <draw:text-box>
          <text:p text:style-name="a190" text:class-names="" text:cond-style-name=""><text:span text:style-name="a189" text:class-names=""/></text:p>
        </draw:text-box>
        <svg:title/>
        <svg:desc/>
      </draw:frame>
      <draw:frame draw:id="id33" presentation:style-name="a194" draw:name="מציין מיקום של מספר שקופית 8" svg:x="0.91667in" svg:y="6.95139in" svg:width="3in" svg:height="0.39931in" presentation:class="page-number" presentation:placeholder="false">
        <draw:text-box>
          <text:p text:style-name="a193" text:class-names="" text:cond-style-name=""><text:span text:style-name="a192" text:class-names=""><text:page-number style:num-format="1" text:fixed="false"/></text:span></text:p>
        </draw:text-box>
        <svg:title/>
        <svg:desc/>
      </draw:frame>
    </style:master-page>
    <style:master-page style:name="Master1-Layout6-titleOnly-כותרת-בלבד" style:page-layout-name="pageLayout1" draw:style-name="a195">
      <draw:frame draw:id="id34" presentation:style-name="a198" draw:name="כותרת 1" svg:x="0.91667in" svg:y="0.39931in" svg:width="11.5in" svg:height="1.44965in" presentation:class="title" presentation:placeholder="false">
        <draw:text-box>
          <text:p text:style-name="a197" text:class-names="" text:cond-style-name=""><text:span text:style-name="a196" text:class-names="">לחץ כדי לערוך סגנון כותרת של תבנית בסיס</text:span></text:p>
        </draw:text-box>
        <svg:title/>
        <svg:desc/>
      </draw:frame>
      <draw:frame draw:id="id35" presentation:style-name="a202" draw:name="מציין מיקום של תאריך 2" svg:x="9.41667in" svg:y="6.95139in" svg:width="3in" svg:height="0.39931in" presentation:class="date-time" presentation:placeholder="false">
        <draw:text-box>
          <text:p text:style-name="a201" text:class-names="" text:cond-style-name=""><text:span text:style-name="a199" text:class-names=""><text:date text:fixed="false" style:data-style-name="a200">י"ד/אדר ב/תשפ"ב</text:date></text:span></text:p>
        </draw:text-box>
        <svg:title/>
        <svg:desc/>
      </draw:frame>
      <draw:frame draw:id="id36" presentation:style-name="a205" draw:name="מציין מיקום של כותרת תחתונה 3" svg:x="4.41667in" svg:y="6.95139in" svg:width="4.5in" svg:height="0.39931in" presentation:class="footer" presentation:placeholder="false">
        <draw:text-box>
          <text:p text:style-name="a204" text:class-names="" text:cond-style-name=""><text:span text:style-name="a203" text:class-names=""/></text:p>
        </draw:text-box>
        <svg:title/>
        <svg:desc/>
      </draw:frame>
      <draw:frame draw:id="id37" presentation:style-name="a208" draw:name="מציין מיקום של מספר שקופית 4" svg:x="0.91667in" svg:y="6.95139in" svg:width="3in" svg:height="0.39931in" presentation:class="page-number" presentation:placeholder="false">
        <draw:text-box>
          <text:p text:style-name="a207" text:class-names="" text:cond-style-name=""><text:span text:style-name="a206" text:class-names=""><text:page-number style:num-format="1" text:fixed="false"/></text:span></text:p>
        </draw:text-box>
        <svg:title/>
        <svg:desc/>
      </draw:frame>
    </style:master-page>
    <style:master-page style:name="Master1-Layout7-blank-ריק" style:page-layout-name="pageLayout1" draw:style-name="a209">
      <draw:frame draw:id="id38" presentation:style-name="a213" draw:name="מציין מיקום של תאריך 1" svg:x="9.41667in" svg:y="6.95139in" svg:width="3in" svg:height="0.39931in" presentation:class="date-time" presentation:placeholder="false">
        <draw:text-box>
          <text:p text:style-name="a212" text:class-names="" text:cond-style-name=""><text:span text:style-name="a210" text:class-names=""><text:date text:fixed="false" style:data-style-name="a211">י"ד/אדר ב/תשפ"ב</text:date></text:span></text:p>
        </draw:text-box>
        <svg:title/>
        <svg:desc/>
      </draw:frame>
      <draw:frame draw:id="id39" presentation:style-name="a216" draw:name="מציין מיקום של כותרת תחתונה 2" svg:x="4.41667in" svg:y="6.95139in" svg:width="4.5in" svg:height="0.39931in" presentation:class="footer" presentation:placeholder="false">
        <draw:text-box>
          <text:p text:style-name="a215" text:class-names="" text:cond-style-name=""><text:span text:style-name="a214" text:class-names=""/></text:p>
        </draw:text-box>
        <svg:title/>
        <svg:desc/>
      </draw:frame>
      <draw:frame draw:id="id40" presentation:style-name="a219" draw:name="מציין מיקום של מספר שקופית 3" svg:x="0.91667in" svg:y="6.95139in" svg:width="3in" svg:height="0.39931in" presentation:class="page-number" presentation:placeholder="false">
        <draw:text-box>
          <text:p text:style-name="a218" text:class-names="" text:cond-style-name=""><text:span text:style-name="a217" text:class-names=""><text:page-number style:num-format="1" text:fixed="false"/></text:span></text:p>
        </draw:text-box>
        <svg:title/>
        <svg:desc/>
      </draw:frame>
    </style:master-page>
    <style:master-page style:name="Master1-Layout8-objTx-תוכן-עם-כיתוב" style:page-layout-name="pageLayout1" draw:style-name="a220">
      <draw:frame draw:id="id41" presentation:style-name="a223" draw:name="כותרת 1" svg:x="0.9184in" svg:y="0.5in" svg:width="4.30035in" svg:height="1.75in" presentation:class="title" presentation:placeholder="false">
        <draw:text-box>
          <text:p text:style-name="a222" text:class-names="" text:cond-style-name=""><text:span text:style-name="a221" text:class-names="">לחץ כדי לערוך סגנון כותרת של תבנית בסיס</text:span></text:p>
        </draw:text-box>
        <svg:title/>
        <svg:desc/>
      </draw:frame>
      <draw:frame draw:id="id42" presentation:style-name="a239" draw:name="מציין מיקום תוכן 2" svg:x="5.6684in" svg:y="1.07986in" svg:width="6.75in" svg:height="5.32986in" presentation:class="object" presentation:placeholder="false">
        <draw:text-box>
          <text:list text:style-name="a226">
            <text:list-item>
              <text:p text:style-name="a225" text:class-names="" text:cond-style-name=""><text:span text:style-name="a224" text:class-names="">לחץ כדי לערוך סגנונות טקסט של תבנית בסיס</text:span></text:p>
            </text:list-item>
          </text:list>
          <text:list text:style-name="a229">
            <text:list-item>
              <text:list text:style-name="a229">
                <text:list-item>
                  <text:p text:style-name="a228" text:class-names="" text:cond-style-name=""><text:span text:style-name="a227" text:class-names="">רמה שנייה</text:span></text:p>
                </text:list-item>
              </text:list>
            </text:list-item>
          </text:list>
          <text:list text:style-name="a232">
            <text:list-item>
              <text:list text:style-name="a232">
                <text:list-item>
                  <text:list text:style-name="a232">
                    <text:list-item>
                      <text:p text:style-name="a231" text:class-names="" text:cond-style-name=""><text:span text:style-name="a230" text:class-names="">רמה שלישית</text:span></text:p>
                    </text:list-item>
                  </text:list>
                </text:list-item>
              </text:list>
            </text:list-item>
          </text:list>
          <text:list text:style-name="a235">
            <text:list-item>
              <text:list text:style-name="a235">
                <text:list-item>
                  <text:list text:style-name="a235">
                    <text:list-item>
                      <text:list text:style-name="a235">
                        <text:list-item>
                          <text:p text:style-name="a234" text:class-names="" text:cond-style-name=""><text:span text:style-name="a233" text:class-names="">רמה רביעית</text:span></text:p>
                        </text:list-item>
                      </text:list>
                    </text:list-item>
                  </text:list>
                </text:list-item>
              </text:list>
            </text:list-item>
          </text:list>
          <text:list text:style-name="a238">
            <text:list-item>
              <text:list text:style-name="a238">
                <text:list-item>
                  <text:list text:style-name="a238">
                    <text:list-item>
                      <text:list text:style-name="a238">
                        <text:list-item>
                          <text:list text:style-name="a238">
                            <text:list-item>
                              <text:p text:style-name="a237" text:class-names="" text:cond-style-name=""><text:span text:style-name="a236" text:class-names="">רמה חמישית</text:span></text:p>
                            </text:list-item>
                          </text:list>
                        </text:list-item>
                      </text:list>
                    </text:list-item>
                  </text:list>
                </text:list-item>
              </text:list>
            </text:list-item>
          </text:list>
        </draw:text-box>
        <svg:title/>
        <svg:desc/>
      </draw:frame>
      <draw:frame draw:id="id43" presentation:style-name="a243" draw:name="מציין מיקום טקסט 3" svg:x="0.9184in" svg:y="2.25in" svg:width="4.30035in" svg:height="4.1684in" presentation:class="outline" presentation:placeholder="false">
        <draw:text-box>
          <text:list text:style-name="a242">
            <text:list-item>
              <text:p text:style-name="a241" text:class-names="" text:cond-style-name=""><text:span text:style-name="a240" text:class-names="">לחץ כדי לערוך סגנונות טקסט של תבנית בסיס</text:span></text:p>
            </text:list-item>
          </text:list>
        </draw:text-box>
        <svg:title/>
        <svg:desc/>
      </draw:frame>
      <draw:frame draw:id="id44" presentation:style-name="a247" draw:name="מציין מיקום של תאריך 4" svg:x="9.41667in" svg:y="6.95139in" svg:width="3in" svg:height="0.39931in" presentation:class="date-time" presentation:placeholder="false">
        <draw:text-box>
          <text:p text:style-name="a246" text:class-names="" text:cond-style-name=""><text:span text:style-name="a244" text:class-names=""><text:date text:fixed="false" style:data-style-name="a245">י"ד/אדר ב/תשפ"ב</text:date></text:span></text:p>
        </draw:text-box>
        <svg:title/>
        <svg:desc/>
      </draw:frame>
      <draw:frame draw:id="id45" presentation:style-name="a250" draw:name="מציין מיקום של כותרת תחתונה 5" svg:x="4.41667in" svg:y="6.95139in" svg:width="4.5in" svg:height="0.39931in" presentation:class="footer" presentation:placeholder="false">
        <draw:text-box>
          <text:p text:style-name="a249" text:class-names="" text:cond-style-name=""><text:span text:style-name="a248" text:class-names=""/></text:p>
        </draw:text-box>
        <svg:title/>
        <svg:desc/>
      </draw:frame>
      <draw:frame draw:id="id46" presentation:style-name="a253" draw:name="מציין מיקום של מספר שקופית 6" svg:x="0.91667in" svg:y="6.95139in" svg:width="3in" svg:height="0.39931in" presentation:class="page-number" presentation:placeholder="false">
        <draw:text-box>
          <text:p text:style-name="a252" text:class-names="" text:cond-style-name=""><text:span text:style-name="a251" text:class-names=""><text:page-number style:num-format="1" text:fixed="false"/></text:span></text:p>
        </draw:text-box>
        <svg:title/>
        <svg:desc/>
      </draw:frame>
    </style:master-page>
    <style:master-page style:name="Master1-Layout9-picTx-תמונה-עם-כיתוב" style:page-layout-name="pageLayout1" draw:style-name="a254">
      <draw:frame draw:id="id47" presentation:style-name="a257" draw:name="כותרת 1" svg:x="0.9184in" svg:y="0.5in" svg:width="4.30035in" svg:height="1.75in" presentation:class="title" presentation:placeholder="false">
        <draw:text-box>
          <text:p text:style-name="a256" text:class-names="" text:cond-style-name=""><text:span text:style-name="a255" text:class-names="">לחץ כדי לערוך סגנון כותרת של תבנית בסיס</text:span></text:p>
        </draw:text-box>
        <svg:title/>
        <svg:desc/>
      </draw:frame>
      <draw:frame draw:id="id48" presentation:style-name="a260" draw:name="מציין מיקום של תמונה 2" svg:x="5.6684in" svg:y="1.07986in" svg:width="6.75in" svg:height="5.32986in" presentation:class="graphic" presentation:placeholder="false">
        <draw:text-box>
          <text:p text:style-name="a259" text:class-names="" text:cond-style-name=""><text:span text:style-name="a258" text:class-names=""/></text:p>
        </draw:text-box>
        <svg:title/>
        <svg:desc/>
      </draw:frame>
      <draw:frame draw:id="id49" presentation:style-name="a264" draw:name="מציין מיקום טקסט 3" svg:x="0.9184in" svg:y="2.25in" svg:width="4.30035in" svg:height="4.1684in" presentation:class="outline" presentation:placeholder="false">
        <draw:text-box>
          <text:list text:style-name="a263">
            <text:list-item>
              <text:p text:style-name="a262" text:class-names="" text:cond-style-name=""><text:span text:style-name="a261" text:class-names="">לחץ כדי לערוך סגנונות טקסט של תבנית בסיס</text:span></text:p>
            </text:list-item>
          </text:list>
        </draw:text-box>
        <svg:title/>
        <svg:desc/>
      </draw:frame>
      <draw:frame draw:id="id50" presentation:style-name="a268" draw:name="מציין מיקום של תאריך 4" svg:x="9.41667in" svg:y="6.95139in" svg:width="3in" svg:height="0.39931in" presentation:class="date-time" presentation:placeholder="false">
        <draw:text-box>
          <text:p text:style-name="a267" text:class-names="" text:cond-style-name=""><text:span text:style-name="a265" text:class-names=""><text:date text:fixed="false" style:data-style-name="a266">י"ד/אדר ב/תשפ"ב</text:date></text:span></text:p>
        </draw:text-box>
        <svg:title/>
        <svg:desc/>
      </draw:frame>
      <draw:frame draw:id="id51" presentation:style-name="a271" draw:name="מציין מיקום של כותרת תחתונה 5" svg:x="4.41667in" svg:y="6.95139in" svg:width="4.5in" svg:height="0.39931in" presentation:class="footer" presentation:placeholder="false">
        <draw:text-box>
          <text:p text:style-name="a270" text:class-names="" text:cond-style-name=""><text:span text:style-name="a269" text:class-names=""/></text:p>
        </draw:text-box>
        <svg:title/>
        <svg:desc/>
      </draw:frame>
      <draw:frame draw:id="id52" presentation:style-name="a274" draw:name="מציין מיקום של מספר שקופית 6" svg:x="0.91667in" svg:y="6.95139in" svg:width="3in" svg:height="0.39931in" presentation:class="page-number" presentation:placeholder="false">
        <draw:text-box>
          <text:p text:style-name="a273" text:class-names="" text:cond-style-name=""><text:span text:style-name="a272" text:class-names=""><text:page-number style:num-format="1" text:fixed="false"/></text:span></text:p>
        </draw:text-box>
        <svg:title/>
        <svg:desc/>
      </draw:frame>
    </style:master-page>
    <style:master-page style:name="Master1-Layout10-vertTx-כותרת-וטקסט-אנכי" style:page-layout-name="pageLayout1" draw:style-name="a275">
      <draw:frame draw:id="id53" presentation:style-name="a278" draw:name="כותרת 1" svg:x="0.91667in" svg:y="0.39931in" svg:width="11.5in" svg:height="1.44965in" presentation:class="title" presentation:placeholder="false">
        <draw:text-box>
          <text:p text:style-name="a277" text:class-names="" text:cond-style-name=""><text:span text:style-name="a276" text:class-names="">לחץ כדי לערוך סגנון כותרת של תבנית בסיס</text:span></text:p>
        </draw:text-box>
        <svg:title/>
        <svg:desc/>
      </draw:frame>
      <draw:frame draw:id="id54" presentation:style-name="a294" draw:name="מציין מיקום של טקסט אנכי 2" svg:x="0.91667in" svg:y="1.99653in" svg:width="11.5in" svg:height="4.75868in" presentation:class="outline" presentation:placeholder="false">
        <draw:text-box>
          <text:list text:style-name="a281">
            <text:list-item>
              <text:p text:style-name="a280" text:class-names="" text:cond-style-name=""><text:span text:style-name="a279" text:class-names="">לחץ כדי לערוך סגנונות טקסט של תבנית בסיס</text:span></text:p>
            </text:list-item>
          </text:list>
          <text:list text:style-name="a284">
            <text:list-item>
              <text:list text:style-name="a284">
                <text:list-item>
                  <text:p text:style-name="a283" text:class-names="" text:cond-style-name=""><text:span text:style-name="a282" text:class-names="">רמה שנייה</text:span></text:p>
                </text:list-item>
              </text:list>
            </text:list-item>
          </text:list>
          <text:list text:style-name="a287">
            <text:list-item>
              <text:list text:style-name="a287">
                <text:list-item>
                  <text:list text:style-name="a287">
                    <text:list-item>
                      <text:p text:style-name="a286" text:class-names="" text:cond-style-name=""><text:span text:style-name="a285" text:class-names="">רמה שלישית</text:span></text:p>
                    </text:list-item>
                  </text:list>
                </text:list-item>
              </text:list>
            </text:list-item>
          </text:list>
          <text:list text:style-name="a290">
            <text:list-item>
              <text:list text:style-name="a290">
                <text:list-item>
                  <text:list text:style-name="a290">
                    <text:list-item>
                      <text:list text:style-name="a290">
                        <text:list-item>
                          <text:p text:style-name="a289" text:class-names="" text:cond-style-name=""><text:span text:style-name="a288" text:class-names="">רמה רביעית</text:span></text:p>
                        </text:list-item>
                      </text:list>
                    </text:list-item>
                  </text:list>
                </text:list-item>
              </text:list>
            </text:list-item>
          </text:list>
          <text:list text:style-name="a293">
            <text:list-item>
              <text:list text:style-name="a293">
                <text:list-item>
                  <text:list text:style-name="a293">
                    <text:list-item>
                      <text:list text:style-name="a293">
                        <text:list-item>
                          <text:list text:style-name="a293">
                            <text:list-item>
                              <text:p text:style-name="a292" text:class-names="" text:cond-style-name=""><text:span text:style-name="a291" text:class-names="">רמה חמישית</text:span></text:p>
                            </text:list-item>
                          </text:list>
                        </text:list-item>
                      </text:list>
                    </text:list-item>
                  </text:list>
                </text:list-item>
              </text:list>
            </text:list-item>
          </text:list>
        </draw:text-box>
        <svg:title/>
        <svg:desc/>
      </draw:frame>
      <draw:frame draw:id="id55" presentation:style-name="a298" draw:name="מציין מיקום של תאריך 3" svg:x="9.41667in" svg:y="6.95139in" svg:width="3in" svg:height="0.39931in" presentation:class="date-time" presentation:placeholder="false">
        <draw:text-box>
          <text:p text:style-name="a297" text:class-names="" text:cond-style-name=""><text:span text:style-name="a295" text:class-names=""><text:date text:fixed="false" style:data-style-name="a296">י"ד/אדר ב/תשפ"ב</text:date></text:span></text:p>
        </draw:text-box>
        <svg:title/>
        <svg:desc/>
      </draw:frame>
      <draw:frame draw:id="id56" presentation:style-name="a301" draw:name="מציין מיקום של כותרת תחתונה 4" svg:x="4.41667in" svg:y="6.95139in" svg:width="4.5in" svg:height="0.39931in" presentation:class="footer" presentation:placeholder="false">
        <draw:text-box>
          <text:p text:style-name="a300" text:class-names="" text:cond-style-name=""><text:span text:style-name="a299" text:class-names=""/></text:p>
        </draw:text-box>
        <svg:title/>
        <svg:desc/>
      </draw:frame>
      <draw:frame draw:id="id57" presentation:style-name="a304" draw:name="מציין מיקום של מספר שקופית 5" svg:x="0.91667in" svg:y="6.95139in" svg:width="3in" svg:height="0.39931in" presentation:class="page-number" presentation:placeholder="false">
        <draw:text-box>
          <text:p text:style-name="a303" text:class-names="" text:cond-style-name=""><text:span text:style-name="a302" text:class-names=""><text:page-number style:num-format="1" text:fixed="false"/></text:span></text:p>
        </draw:text-box>
        <svg:title/>
        <svg:desc/>
      </draw:frame>
    </style:master-page>
    <style:master-page style:name="Master1-Layout11-vertTitleAndTx-כותרת-אנכית-וטקסט" style:page-layout-name="pageLayout1" draw:style-name="a305">
      <draw:frame draw:id="id58" presentation:style-name="a308" draw:name="כותרת אנכית 1" svg:x="9.54167in" svg:y="0.39931in" svg:width="2.875in" svg:height="6.3559in" presentation:class="title" presentation:placeholder="false">
        <draw:text-box>
          <text:p text:style-name="a307" text:class-names="" text:cond-style-name=""><text:span text:style-name="a306" text:class-names="">לחץ כדי לערוך סגנון כותרת של תבנית בסיס</text:span></text:p>
        </draw:text-box>
        <svg:title/>
        <svg:desc/>
      </draw:frame>
      <draw:frame draw:id="id59" presentation:style-name="a324" draw:name="מציין מיקום של טקסט אנכי 2" svg:x="0.91667in" svg:y="0.39931in" svg:width="8.45833in" svg:height="6.3559in" presentation:class="outline" presentation:placeholder="false">
        <draw:text-box>
          <text:list text:style-name="a311">
            <text:list-item>
              <text:p text:style-name="a310" text:class-names="" text:cond-style-name=""><text:span text:style-name="a309" text:class-names="">לחץ כדי לערוך סגנונות טקסט של תבנית בסיס</text:span></text:p>
            </text:list-item>
          </text:list>
          <text:list text:style-name="a314">
            <text:list-item>
              <text:list text:style-name="a314">
                <text:list-item>
                  <text:p text:style-name="a313" text:class-names="" text:cond-style-name=""><text:span text:style-name="a312" text:class-names="">רמה שנייה</text:span></text:p>
                </text:list-item>
              </text:list>
            </text:list-item>
          </text:list>
          <text:list text:style-name="a317">
            <text:list-item>
              <text:list text:style-name="a317">
                <text:list-item>
                  <text:list text:style-name="a317">
                    <text:list-item>
                      <text:p text:style-name="a316" text:class-names="" text:cond-style-name=""><text:span text:style-name="a315" text:class-names="">רמה שלישית</text:span></text:p>
                    </text:list-item>
                  </text:list>
                </text:list-item>
              </text:list>
            </text:list-item>
          </text:list>
          <text:list text:style-name="a320">
            <text:list-item>
              <text:list text:style-name="a320">
                <text:list-item>
                  <text:list text:style-name="a320">
                    <text:list-item>
                      <text:list text:style-name="a320">
                        <text:list-item>
                          <text:p text:style-name="a319" text:class-names="" text:cond-style-name=""><text:span text:style-name="a318" text:class-names="">רמה רביעית</text:span></text:p>
                        </text:list-item>
                      </text:list>
                    </text:list-item>
                  </text:list>
                </text:list-item>
              </text:list>
            </text:list-item>
          </text:list>
          <text:list text:style-name="a323">
            <text:list-item>
              <text:list text:style-name="a323">
                <text:list-item>
                  <text:list text:style-name="a323">
                    <text:list-item>
                      <text:list text:style-name="a323">
                        <text:list-item>
                          <text:list text:style-name="a323">
                            <text:list-item>
                              <text:p text:style-name="a322" text:class-names="" text:cond-style-name=""><text:span text:style-name="a321" text:class-names="">רמה חמישית</text:span></text:p>
                            </text:list-item>
                          </text:list>
                        </text:list-item>
                      </text:list>
                    </text:list-item>
                  </text:list>
                </text:list-item>
              </text:list>
            </text:list-item>
          </text:list>
        </draw:text-box>
        <svg:title/>
        <svg:desc/>
      </draw:frame>
      <draw:frame draw:id="id60" presentation:style-name="a328" draw:name="מציין מיקום של תאריך 3" svg:x="9.41667in" svg:y="6.95139in" svg:width="3in" svg:height="0.39931in" presentation:class="date-time" presentation:placeholder="false">
        <draw:text-box>
          <text:p text:style-name="a327" text:class-names="" text:cond-style-name=""><text:span text:style-name="a325" text:class-names=""><text:date text:fixed="false" style:data-style-name="a326">י"ד/אדר ב/תשפ"ב</text:date></text:span></text:p>
        </draw:text-box>
        <svg:title/>
        <svg:desc/>
      </draw:frame>
      <draw:frame draw:id="id61" presentation:style-name="a331" draw:name="מציין מיקום של כותרת תחתונה 4" svg:x="4.41667in" svg:y="6.95139in" svg:width="4.5in" svg:height="0.39931in" presentation:class="footer" presentation:placeholder="false">
        <draw:text-box>
          <text:p text:style-name="a330" text:class-names="" text:cond-style-name=""><text:span text:style-name="a329" text:class-names=""/></text:p>
        </draw:text-box>
        <svg:title/>
        <svg:desc/>
      </draw:frame>
      <draw:frame draw:id="id62" presentation:style-name="a334" draw:name="מציין מיקום של מספר שקופית 5" svg:x="0.91667in" svg:y="6.95139in" svg:width="3in" svg:height="0.39931in" presentation:class="page-number" presentation:placeholder="false">
        <draw:text-box>
          <text:p text:style-name="a333" text:class-names="" text:cond-style-name=""><text:span text:style-name="a332" text:class-names=""><text:page-number style:num-format="1" text:fixed="false"/></text:span></text:p>
        </draw:text-box>
        <svg:title/>
        <svg:desc/>
      </draw:fram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תכנון יומי</dc:title>
    <meta:initial-creator>עוזי טאובר</meta:initial-creator>
    <dc:creator>עוזי טאובר</dc:creator>
    <meta:creation-date>2022-03-16T16:40:58Z</meta:creation-date>
    <dc:date>2022-03-17T13:32:56Z</dc:date>
    <meta:editing-cycles>2</meta:editing-cycles>
    <meta:editing-duration>PT48196S</meta:editing-duration>
    <meta:document-statistic meta:paragraph-count="56" meta:word-count="1535"/>
  </office:meta>
</office:document-meta>
</file>